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84325302cfe9cce8e9adf545caa1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50-slhartst206f:start"/><text:bookmark-start text:name="__RefHeading___prirazky_1"/><text:bookmark-start text:name="prirazky"/>Přirážky<text:bookmark-end text:name="__RefHeading___prirazky_1"/><text:bookmark-end text:name="prirazky"/></text:h>
      <text:p text:style-name="Text_20_body">Na této straně je možné zadat přirážky k prodejní ceně zbož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8a84325302cfe9cce8e9adf545caa16c.jpg" xlink:type="simple" xlink:show="embed" xlink:actuate="onLoad"/></draw:frame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Přiřazení přirážky ke zboží. </text:p>
          </table:table-cell>
        </table:table-row>
        <table:table-row>
          <table:table-cell office:value-type="string" table:style-name="tablecell">
            <text:p text:style-name="tablealignleft"> Částka/% </text:p>
          </table:table-cell>
          <table:table-cell office:value-type="string" table:style-name="tablecell">
            <text:p text:style-name="tablealignleft"> Zadání částky nebo procenta přirážky (podle druhu přirážky - dle nastavení v číselníku Přirážky ke zboží). </text:p>
          </table:table-cell>
        </table:table-row>
        <table:table-row>
          <table:table-cell office:value-type="string" table:style-name="tablecell">
            <text:p text:style-name="tablealignleft"> Základ </text:p>
          </table:table-cell>
          <table:table-cell office:value-type="string" table:style-name="tablecell">
            <text:p text:style-name="tablealignleft"> Zobrazení základu přirážky dle nastavení v číselníku Přirážky ke zboží.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Zobrazení druhu přirážky dle nastavení v číselníku Přirážky ke zboží. </text:p>
          </table:table-cell>
        </table:table-row>
      </table:table>
      <text:p text:style-name="Text_20_body">// Strana: /basstamm/slhartst00w/slhartst2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0:25</meta:creation-date>
    <dc:creator>Generated</dc:creator>
    <dc:date>2026-08-17T09::30:25</dc:date>
    <dc:language>en-US</dc:language>
    <meta:editing-cycles>1</meta:editing-cycles>
    <meta:editing-duration>PT0S</meta:editing-duration>
    <dc:title>i2doku-cz:030-kmenove-udaje:010-obchod:030-ciselnik-zbozi:020-prodej:050-slhartst206f:start</dc:title>
  </office:meta>
</office:document-meta>
</file>