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2b4703e08ae1497f1b3a0a0e43c284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20-prodej:060-slhartst207f:start"/><text:bookmark-start text:name="__RefHeading___alternativni_zbozi_1"/><text:bookmark-start text:name="alternativni_zbozi"/>Alternativní zboží<text:bookmark-end text:name="__RefHeading___alternativni_zbozi_1"/><text:bookmark-end text:name="alternativni_zbozi"/></text:h>
      <text:p text:style-name="Text_20_body">Na této straně je možné zadat alternativní zboží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d2b4703e08ae1497f1b3a0a0e43c284b.jpg" xlink:type="simple" xlink:show="embed" xlink:actuate="onLoad"/></draw:frame></text:p>
      <text:p text:style-name="Text_20_body">// Strana: /basstamm/slhartst00w/slhartst20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23:12</meta:creation-date>
    <dc:creator>Generated</dc:creator>
    <dc:date>2026-08-17T14::23:12</dc:date>
    <dc:language>en-US</dc:language>
    <meta:editing-cycles>1</meta:editing-cycles>
    <meta:editing-duration>PT0S</meta:editing-duration>
    <dc:title>i2doku-cz:030-kmenove-udaje:010-obchod:030-ciselnik-zbozi:020-prodej:060-slhartst207f:start</dc:title>
  </office:meta>
</office:document-meta>
</file>