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b8dbd7d13d76cd08128aa2a77a26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90-sxwmedob000f:start"/><text:bookmark-start text:name="__RefHeading___medialni_objekty_1"/><text:bookmark-start text:name="medialni_objekty"/>Mediální objekty<text:bookmark-end text:name="__RefHeading___medialni_objekty_1"/><text:bookmark-end text:name="medialni_objekty"/></text:h>
      <text:p text:style-name="Text_20_body">Mediální objekty se ukládají pod názvem souboru s koncovkou JPG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50b8dbd7d13d76cd08128aa2a77a2633.jpg" xlink:type="simple" xlink:show="embed" xlink:actuate="onLoad"/></draw:frame></text:p>
      <text:p text:style-name="Text_20_body">// Strana: /basstamm/slhartst00w/sxwmedob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43:53</meta:creation-date>
    <dc:creator>Generated</dc:creator>
    <dc:date>2026-08-17T18::43:53</dc:date>
    <dc:language>en-US</dc:language>
    <meta:editing-cycles>1</meta:editing-cycles>
    <meta:editing-duration>PT0S</meta:editing-duration>
    <dc:title>i2doku-cz:030-kmenove-udaje:010-obchod:030-ciselnik-zbozi:020-prodej:090-sxwmedob000f:start</dc:title>
  </office:meta>
</office:document-meta>
</file>