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1e80ff1051721fec64e3bc126eae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100-slhartst209f:start"/><text:bookmark-start text:name="__RefHeading___druhy_kovu_1"/><text:bookmark-start text:name="druhy_kovu"/>Druhy kovů<text:bookmark-end text:name="__RefHeading___druhy_kovu_1"/><text:bookmark-end text:name="druhy_kovu"/></text:h>
      <text:p text:style-name="Text_20_body">Při obchodu s kovy je možné ke zboží připočítávat přirážky, například náklady na recyklaci, poplatek za podíl cizího kovu a podobně. Je-li ke zboží přiřazen druh kovu, propočítá se ke zboží v zakázce prodeje přirážka za kov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c21e80ff1051721fec64e3bc126eaef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kovu </text:p>
          </table:table-cell>
          <table:table-cell office:value-type="string" table:style-name="tablecell">
            <text:p text:style-name="tablealignleft"> Přiřazení druhu kovu. </text:p>
          </table:table-cell>
        </table:table-row>
        <table:table-row>
          <table:table-cell office:value-type="string" table:style-name="tablecell">
            <text:p text:style-name="tablealignleft"> Podíl kovu </text:p>
          </table:table-cell>
          <table:table-cell office:value-type="string" table:style-name="tablecell">
            <text:p text:style-name="tablealignleft"> Zadání podílu kovu ve zboží (v kg na měrnou jednotku zboží). </text:p>
          </table:table-cell>
        </table:table-row>
        <table:table-row>
          <table:table-cell office:value-type="string" table:style-name="tablecell">
            <text:p text:style-name="tablealignleft"> Cenová jednotka </text:p>
          </table:table-cell>
          <table:table-cell office:value-type="string" table:style-name="tablecell">
            <text:p text:style-name="tablealignleft"> Přiřazení cenové jednotky. </text:p>
          </table:table-cell>
        </table:table-row>
      </table:table>
      <text:p text:style-name="Text_20_body">// Strana: /basstamm/slhartst00w/slhartst209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02:26</meta:creation-date>
    <dc:creator>Generated</dc:creator>
    <dc:date>2026-08-17T21::02:26</dc:date>
    <dc:language>en-US</dc:language>
    <meta:editing-cycles>1</meta:editing-cycles>
    <meta:editing-duration>PT0S</meta:editing-duration>
    <dc:title>i2doku-cz:030-kmenove-udaje:010-obchod:030-ciselnik-zbozi:020-prodej:100-slhartst209f:start</dc:title>
  </office:meta>
</office:document-meta>
</file>