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5414dd8aa6d0d597ddc8144c9ff1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110-sxhaftxt000f:start"/><text:bookmark-start text:name="__RefHeading___texty_zakazky_1"/><text:bookmark-start text:name="texty_zakazky"/>Texty zakázky<text:bookmark-end text:name="__RefHeading___texty_zakazky_1"/><text:bookmark-end text:name="texty_zakazky"/></text:h>
      <text:p text:style-name="Text_20_body">Na této straně je možné zadat texty pro formuláře zakázek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845414dd8aa6d0d597ddc8144c9ff1c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tegorie </text:p>
          </table:table-cell>
          <table:table-cell office:value-type="string" table:style-name="tablecell">
            <text:p text:style-name="tablealignleft"> Výběr kategorie zakázky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Výběr jazyka. </text:p>
          </table:table-cell>
        </table:table-row>
        <table:table-row>
          <table:table-cell office:value-type="string" table:style-name="tablecell">
            <text:p text:style-name="tablealignleft"> Oblast tisku </text:p>
          </table:table-cell>
          <table:table-cell office:value-type="string" table:style-name="tablecell">
            <text:p text:style-name="tablealignleft"> Výběr oblasti tisku. </text:p>
          </table:table-cell>
        </table:table-row>
        <table:table-row>
          <table:table-cell office:value-type="string" table:style-name="tablecell">
            <text:p text:style-name="tablealignleft"> Všechny druhy formulářů </text:p>
          </table:table-cell>
          <table:table-cell office:value-type="string" table:style-name="tablecell">
            <text:p text:style-name="tablealignleft"> Pokud je zaškrtávací tlačítko aktivní, tiskne se zadaný text na všechny formuláře vybrané kategorie zakázky.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Pokud je zaškrtávací tlačítko Všechny druhy formulářů neaktivní, je možné přiřadit druh formuláře pro tisk daného textu. </text:p>
          </table:table-cell>
        </table:table-row>
        <table:table-row>
          <table:table-cell office:value-type="string" table:style-name="tablecell">
            <text:p text:style-name="tablealignleft"> Převzít do zakázky </text:p>
          </table:table-cell>
          <table:table-cell office:value-type="string" table:style-name="tablecell">
            <text:p text:style-name="tablealignleft"> Pokud je zaškrtávací tlačítko aktivní, je daný text automaticky převzat do zakázky. </text:p>
          </table:table-cell>
        </table:table-row>
        <table:table-row>
          <table:table-cell office:value-type="string" table:style-name="tablecell">
            <text:p text:style-name="tablealignleft"> Platný od </text:p>
          </table:table-cell>
          <table:table-cell office:value-type="string" table:style-name="tablecell">
            <text:p text:style-name="tablealignleft"> Zadání data začátku platnosti textu. </text:p>
          </table:table-cell>
        </table:table-row>
        <table:table-row>
          <table:table-cell office:value-type="string" table:style-name="tablecell">
            <text:p text:style-name="tablealignleft"> Platný do </text:p>
          </table:table-cell>
          <table:table-cell office:value-type="string" table:style-name="tablecell">
            <text:p text:style-name="tablealignleft"> Zadání data konce platnosti textu. </text:p>
          </table:table-cell>
        </table:table-row>
      </table:table>
      <text:p text:style-name="Text_20_body">// Strana: /basstamm/slhartst00w/sxhaftxt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1:56</meta:creation-date>
    <dc:creator>Generated</dc:creator>
    <dc:date>2026-08-17T06::31:56</dc:date>
    <dc:language>en-US</dc:language>
    <meta:editing-cycles>1</meta:editing-cycles>
    <meta:editing-duration>PT0S</meta:editing-duration>
    <dc:title>i2doku-cz:030-kmenove-udaje:010-obchod:030-ciselnik-zbozi:020-prodej:110-sxhaftxt000f:start</dc:title>
  </office:meta>
</office:document-meta>
</file>