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890cf2088ac66381c2bd949fc51208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30-sklad-nakup:start"/><text:bookmark-start text:name="__RefHeading___sklad_nakup_1"/><text:bookmark-start text:name="sklad_nakup"/>Sklad/Nákup<text:bookmark-end text:name="__RefHeading___sklad_nakup_1"/><text:bookmark-end text:name="sklad_nakup"/></text:h>
      <text:h text:style-name="Heading_20_2" text:outline-level="2"><text:bookmark-start text:name="__RefHeading___sklady_2"/><text:bookmark-start text:name="sklady"/>Sklady<text:bookmark-end text:name="__RefHeading___sklady_2"/><text:bookmark-end text:name="sklady"/></text:h>
      <text:p text:style-name="Text_20_body">Na této straně jsou zobrazeny všechny sklady, ve kterých je možné zboží skladovat, nakupovat, prodávat. Nový sklad přiřadíme ke zboží stiskem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 Sklady je možné naplnit dávkově z programu <text:a xlink:type="simple" xlink:href="https://wiki.data-norms.cz/doku.php?id=i2doku-cz:020-ciselniky:100-skladu:060-slwlager00w:start" text:style-name="Internet_20_link" text:visited-style-name="Visited_20_Internet_20_Link">060-slwlager00w</text:a>.</text:p>
      <text:p text:style-name="Text_20_body"><draw:frame draw:style-name="media" draw:name="1" text:anchor-type="as-char" draw:z-index="1" svg:width="21.087291666667cm" style:rel-width="100%" svg:height="15.954375cm" style:rel-height="scale"><draw:image xlink:href="Pictures/890cf2088ac66381c2bd949fc51208c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lad </text:p>
          </table:table-cell>
          <table:table-cell office:value-type="string" table:style-name="tablecell">
            <text:p text:style-name="tablealignleft"> Přiřazení skladu. </text:p>
          </table:table-cell>
        </table:table-row>
        <table:table-row>
          <table:table-cell office:value-type="string" table:style-name="tablecell">
            <text:p text:style-name="tablealignleft"> Regál </text:p>
          </table:table-cell>
          <table:table-cell office:value-type="string" table:style-name="tablecell">
            <text:p text:style-name="tablealignleft"> Zadání čísla regálu pro odpovídající zboží v přiřazeném skladu (je možné zadat pouze, jedná-li se o sklad bez správy regálů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Následující pole a jejich hodnoty se užívají v dispozici. Podle druhu dispozice mohou být aktivní jiná pole.</text:span></text:span> </text:p>
          </table:table-cell>
        </table:table-row>
        <table:table-row>
          <table:table-cell office:value-type="string" table:style-name="tablecell">
            <text:p text:style-name="tablealignleft"> Objednací hladina </text:p>
          </table:table-cell>
          <table:table-cell office:value-type="string" table:style-name="tablecell">
            <text:p text:style-name="tablealignleft"> Zadání objednací hladiny zboží. </text:p>
          </table:table-cell>
        </table:table-row>
        <table:table-row>
          <table:table-cell office:value-type="string" table:style-name="tablecell">
            <text:p text:style-name="tablealignleft"> Minimální zásoba </text:p>
          </table:table-cell>
          <table:table-cell office:value-type="string" table:style-name="tablecell">
            <text:p text:style-name="tablealignleft"> Zadání minimální zásoby. </text:p>
          </table:table-cell>
        </table:table-row>
        <table:table-row>
          <table:table-cell office:value-type="string" table:style-name="tablecell">
            <text:p text:style-name="tablealignleft"> Maximální zásoba </text:p>
          </table:table-cell>
          <table:table-cell office:value-type="string" table:style-name="tablecell">
            <text:p text:style-name="tablealignleft"> Zadání maximální zásoby. </text:p>
          </table:table-cell>
        </table:table-row>
        <table:table-row>
          <table:table-cell office:value-type="string" table:style-name="tablecell">
            <text:p text:style-name="tablealignleft"> Měsíční spotřeba </text:p>
          </table:table-cell>
          <table:table-cell office:value-type="string" table:style-name="tablecell">
            <text:p text:style-name="tablealignleft"> Zadání měsíční spotřeby. </text:p>
          </table:table-cell>
        </table:table-row>
        <table:table-row>
          <table:table-cell office:value-type="string" table:style-name="tablecell">
            <text:p text:style-name="tablealignleft"> Druh dispozice </text:p>
          </table:table-cell>
          <table:table-cell office:value-type="string" table:style-name="tablecell">
            <text:p text:style-name="tablealignleft"> Přiřazení druhu dispozice. Druh dispozice určuje, jak bude zboží disponováno. Při implementaci systému jsou založeny druhy dispozic, ve kterých může být nastaveno, které hodnoty budou pro dispozice skladu zohledňovány. </text:p>
          </table:table-cell>
        </table:table-row>
        <table:table-row>
          <table:table-cell office:value-type="string" table:style-name="tablecell">
            <text:p text:style-name="tablealignleft"> Kategorie místa </text:p>
          </table:table-cell>
          <table:table-cell office:value-type="string" table:style-name="tablecell">
            <text:p text:style-name="tablealignleft"> Toto pole je funkční pouze při určité parametrizaci systému. Přes kategorii místa mohou být aktivovány zvláštní funkce pro správu zboží na skladě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30-ciselnik-zbozi:030-sklad-nakup:010-slhartst302f:start" text:style-name="Internet_20_link" text:visited-style-name="Visited_20_Internet_20_Link">Aliasy</text:a></text:p>
        </text:list-item>
        <text:list-item>
          <text:p text:style-name="List_20_1_Content"><text:a xlink:type="simple" xlink:href="https://wiki.data-norms.cz/doku.php?id=i2doku-cz:030-kmenove-udaje:010-obchod:030-ciselnik-zbozi:030-sklad-nakup:020-slhartst304f:start" text:style-name="Internet_20_link" text:visited-style-name="Visited_20_Internet_20_Link">Dodavatelé</text:a></text:p>
        </text:list-item>
        <text:list-item>
          <text:p text:style-name="List_20_1_Content"><text:a xlink:type="simple" xlink:href="https://wiki.data-norms.cz/doku.php?id=i2doku-cz:030-kmenove-udaje:010-obchod:030-ciselnik-zbozi:030-sklad-nakup:030-slhartst306f:start" text:style-name="Internet_20_link" text:visited-style-name="Visited_20_Internet_20_Link">Sériové číslo</text:a></text:p>
        </text:list-item>
        <text:list-item>
          <text:p text:style-name="List_20_1_Content"><text:a xlink:type="simple" xlink:href="https://wiki.data-norms.cz/doku.php?id=i2doku-cz:030-kmenove-udaje:010-obchod:030-ciselnik-zbozi:030-sklad-nakup:035-slhartst307f:start" text:style-name="Internet_20_link" text:visited-style-name="Visited_20_Internet_20_Link">035-slhartst307f</text:a></text:p>
        </text:list-item>
        <text:list-item>
          <text:p text:style-name="List_20_1_Content"><text:a xlink:type="simple" xlink:href="https://wiki.data-norms.cz/doku.php?id=i2doku-cz:030-kmenove-udaje:010-obchod:030-ciselnik-zbozi:030-sklad-nakup:040-slhartst308f:start" text:style-name="Internet_20_link" text:visited-style-name="Visited_20_Internet_20_Link">Délky</text:a></text:p>
        </text:list-item>
        <text:list-item>
          <text:p text:style-name="List_20_1_Content_Last"><text:a xlink:type="simple" xlink:href="https://wiki.data-norms.cz/doku.php?id=i2doku-cz:030-kmenove-udaje:010-obchod:030-ciselnik-zbozi:030-sklad-nakup:050-slhartst305f:start" text:style-name="Internet_20_link" text:visited-style-name="Visited_20_Internet_20_Link">050-slhartst305f</text:a></text:p>
        </text:list-item>
      </text:list>
      <text:line-break/>
      <text:p text:style-name="Text_20_body">// Strana: /basstamm/slhartst00w/_set_3 // <text:line-break/>
// Strana: /basstamm/slhartst00w/slhartst3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1:33</meta:creation-date>
    <dc:creator>Generated</dc:creator>
    <dc:date>2026-08-17T06::31:33</dc:date>
    <dc:language>en-US</dc:language>
    <meta:editing-cycles>1</meta:editing-cycles>
    <meta:editing-duration>PT0S</meta:editing-duration>
    <dc:title>i2doku-cz:030-kmenove-udaje:010-obchod:030-ciselnik-zbozi:030-sklad-nakup:start</dc:title>
  </office:meta>
</office:document-meta>
</file>