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ca746ef8d1ccd2397c2e92e8e6ff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40-vyroba:010-slhartst402f:start"/><text:bookmark-start text:name="__RefHeading___kusovnik_1"/><text:bookmark-start text:name="kusovnik"/>Kusovník<text:bookmark-end text:name="__RefHeading___kusovnik_1"/><text:bookmark-end text:name="kusovnik"/></text:h>
      <text:p text:style-name="Text_20_body">Do kusovníku je možné zařadit libovolné zboží. Pořízený kusovník může být integrován do zakázky. Také se může používat při prodeji na pokladně POS.</text:p>
      <text:p text:style-name="Text_20_body">Může se použít pro prodej zboží, které se vyrábí v okamžiku prodeje, například vaření kávy, nebo prodej kopečkové zmrzliny. V tomto případě se na POS prodá zboží, které má vedení skladem a je zde i přiřazen kusovník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21ca746ef8d1ccd2397c2e92e8e6ff8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oložka </text:p>
          </table:table-cell>
          <table:table-cell office:value-type="string" table:style-name="tablecell">
            <text:p text:style-name="tablealignleft"> Pořadové číslo položky kusovníku. Je automaticky přiděleno systémem a lze ho změnit.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Přiřazení zboží do kusovníku. </text:p>
          </table:table-cell>
        </table:table-row>
        <table:table-row>
          <table:table-cell office:value-type="string" table:style-name="tablecell">
            <text:p text:style-name="tablealignleft"> Použité množství </text:p>
          </table:table-cell>
          <table:table-cell office:value-type="string" table:style-name="tablecell">
            <text:p text:style-name="tablealignleft"> Množsví zboží použité pro kusovník ve skladových měrných jednotkách. </text:p>
          </table:table-cell>
        </table:table-row>
        <table:table-row>
          <table:table-cell office:value-type="string" table:style-name="tablecell">
            <text:p text:style-name="tablealignleft"> Popis </text:p>
          </table:table-cell>
          <table:table-cell office:value-type="string" table:style-name="tablecell">
            <text:p text:style-name="tablealignleft"> Možnost zadat libovolný text k položce kusovníku. </text:p>
          </table:table-cell>
        </table:table-row>
      </table:table>
      <text:p text:style-name="Text_20_body">// Strana: /basstamm/slhartst00w/slhartst4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03:40</meta:creation-date>
    <dc:creator>Generated</dc:creator>
    <dc:date>2026-08-17T14::03:40</dc:date>
    <dc:language>en-US</dc:language>
    <meta:editing-cycles>1</meta:editing-cycles>
    <meta:editing-duration>PT0S</meta:editing-duration>
    <dc:title>i2doku-cz:030-kmenove-udaje:010-obchod:030-ciselnik-zbozi:040-vyroba:010-slhartst402f:start</dc:title>
  </office:meta>
</office:document-meta>
</file>