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3c0711948ea40292d79189c28c740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40-vyroba:020-slhartst403f:start"/><text:bookmark-start text:name="__RefHeading___cenik_1"/><text:bookmark-start text:name="cenik"/>Ceník<text:bookmark-end text:name="__RefHeading___cenik_1"/><text:bookmark-end text:name="cenik"/></text:h>
      <text:h text:style-name="Heading_20_2" text:outline-level="2"><text:bookmark-start text:name="__RefHeading___cenik_sady_2"/><text:bookmark-start text:name="cenik_sady"/>Ceník sady<text:bookmark-end text:name="__RefHeading___cenik_sady_2"/><text:bookmark-end text:name="cenik_sady"/></text:h>
      <text:p text:style-name="Text_20_body">Na této straně jsou evidovány ceníky pro vyrobené zboží.</text:p>
      <text:p text:style-name="Text_20_body"><draw:frame draw:style-name="media" draw:name="0" text:anchor-type="as-char" draw:z-index="0" svg:width="21.087291666667cm" style:rel-width="100%" svg:height="15.954375cm" style:rel-height="scale"><draw:image xlink:href="Pictures/133c0711948ea40292d79189c28c740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zboží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</text:p>
          </table:table-cell>
          <table:table-cell office:value-type="string" table:style-name="tablecell">
            <text:p text:style-name="tablealignleft"> Pořadové číslo ceníku. Je přiděleno systémem automaticky a lze ho změnit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ceníku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Uživatel, který data zadal. Systém přiřadí tento údaj automaticky. </text:p>
          </table:table-cell>
        </table:table-row>
        <table:table-row>
          <table:table-cell office:value-type="string" table:style-name="tablecell">
            <text:p text:style-name="tablealignleft"> Kód měny </text:p>
          </table:table-cell>
          <table:table-cell office:value-type="string" table:style-name="tablecell">
            <text:p text:style-name="tablealignleft"> Přiřazení kódu měny pro ceník.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Systém doplní automaticky datum zadání - lze změnit. Jedná se o datum, od kterého je ceník platný. </text:p>
          </table:table-cell>
        </table:table-row>
        <table:table-row>
          <table:table-cell office:value-type="string" table:style-name="tablecell">
            <text:p text:style-name="tablealignleft"> Platnost do </text:p>
          </table:table-cell>
          <table:table-cell office:value-type="string" table:style-name="tablecell">
            <text:p text:style-name="tablealignleft"> Zadání data, do kterého je ceník platný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30-ciselnik-zbozi:040-vyroba:020-slhartst403f:slhartst40302f:start" text:style-name="Internet_20_link" text:visited-style-name="Visited_20_Internet_20_Link">slhartst40302f</text:a></text:p>
        </text:list-item>
        <text:list-item>
          <text:p text:style-name="List_20_1_Content_Last"><text:a xlink:type="simple" xlink:href="https://wiki.data-norms.cz/doku.php?id=i2doku-cz:030-kmenove-udaje:010-obchod:030-ciselnik-zbozi:040-vyroba:020-slhartst403f:slhartst40303f:start" text:style-name="Internet_20_link" text:visited-style-name="Visited_20_Internet_20_Link">slhartst40303f</text:a></text:p>
        </text:list-item>
      </text:list>
      <text:line-break/>
      <text:p text:style-name="Text_20_body">// Strana: /basstamm/slhartst00w/slhartst403f //
// Strana: /basstamm/slhartst00w/slhartst403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31:22</meta:creation-date>
    <dc:creator>Generated</dc:creator>
    <dc:date>2026-08-17T21::31:22</dc:date>
    <dc:language>en-US</dc:language>
    <meta:editing-cycles>1</meta:editing-cycles>
    <meta:editing-duration>PT0S</meta:editing-duration>
    <dc:title>i2doku-cz:030-kmenove-udaje:010-obchod:030-ciselnik-zbozi:040-vyroba:020-slhartst403f:start</dc:title>
  </office:meta>
</office:document-meta>
</file>