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6a67767a60c3df1b2641e3ad20a4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40-vyroba:030-slhartst404f:start"/><text:bookmark-start text:name="__RefHeading___plan_prace_1"/><text:bookmark-start text:name="plan_prace"/>Plán práce<text:bookmark-end text:name="__RefHeading___plan_prace_1"/><text:bookmark-end text:name="plan_prace"/></text:h>
      <text:p text:style-name="Text_20_body">V plánu práce se ukládají pracovní postupy výroby v pořadí v jakém za sebou následují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d76a67767a60c3df1b2641e3ad20a4a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roces </text:p>
          </table:table-cell>
          <table:table-cell office:value-type="string" table:style-name="tablecell">
            <text:p text:style-name="tablealignleft"> Pořadové číslo výrobního procesu. Je přiděleno systémem automaticky a lze ho změnit. </text:p>
          </table:table-cell>
        </table:table-row>
        <table:table-row>
          <table:table-cell office:value-type="string" table:style-name="tablecell">
            <text:p text:style-name="tablealignleft"> Pracovní postup </text:p>
          </table:table-cell>
          <table:table-cell office:value-type="string" table:style-name="tablecell">
            <text:p text:style-name="tablealignleft"> Přiřazení pracovního postupu. </text:p>
          </table:table-cell>
        </table:table-row>
        <table:table-row>
          <table:table-cell office:value-type="string" table:style-name="tablecell">
            <text:p text:style-name="tablealignleft"> Externí </text:p>
          </table:table-cell>
          <table:table-cell office:value-type="string" table:style-name="tablecell">
            <text:p text:style-name="tablealignleft"> Pokud je zaškrtávací tlačítko aktivní, je pracovní postup proveden externě (dodavatelsky)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obrazení názvu pracovního postupu z číselníku pracovních postupů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30-ciselnik-zbozi:040-vyroba:030-slhartst404f:slhartst40402f:start" text:style-name="Internet_20_link" text:visited-style-name="Visited_20_Internet_20_Link">Vnitropodnikové účetnictví</text:a></text:p>
        </text:list-item>
        <text:list-item>
          <text:p text:style-name="List_20_1_Content"><text:a xlink:type="simple" xlink:href="https://wiki.data-norms.cz/doku.php?id=i2doku-cz:030-kmenove-udaje:010-obchod:030-ciselnik-zbozi:040-vyroba:030-slhartst404f:slhartst40403f:start" text:style-name="Internet_20_link" text:visited-style-name="Visited_20_Internet_20_Link">slhartst40403f</text:a></text:p>
        </text:list-item>
        <text:list-item>
          <text:p text:style-name="List_20_1_Content_Last"><text:a xlink:type="simple" xlink:href="https://wiki.data-norms.cz/doku.php?id=i2doku-cz:030-kmenove-udaje:010-obchod:030-ciselnik-zbozi:040-vyroba:030-slhartst404f:slhartst40404f:start" text:style-name="Internet_20_link" text:visited-style-name="Visited_20_Internet_20_Link">slhartst40404f</text:a></text:p>
        </text:list-item>
      </text:list>
      <text:line-break/>
      <text:p text:style-name="Text_20_body">// Strana: /basstamm/slhartst00w/slhartst40401f // <text:line-break/>
// Strana: /basstamm/slhartst00w/slhartst4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45:43</meta:creation-date>
    <dc:creator>Generated</dc:creator>
    <dc:date>2026-08-17T11::45:43</dc:date>
    <dc:language>en-US</dc:language>
    <meta:editing-cycles>1</meta:editing-cycles>
    <meta:editing-duration>PT0S</meta:editing-duration>
    <dc:title>i2doku-cz:030-kmenove-udaje:010-obchod:030-ciselnik-zbozi:040-vyroba:030-slhartst404f:start</dc:title>
  </office:meta>
</office:document-meta>
</file>