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621550f57fcaa1d4068de16b8065fb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30-kmenove-udaje:010-obchod:030-ciselnik-zbozi:040-vyroba:start"/><text:bookmark-start text:name="__RefHeading___vyroba_1"/><text:bookmark-start text:name="vyroba"/>Výroba<text:bookmark-end text:name="__RefHeading___vyroba_1"/><text:bookmark-end text:name="vyroba"/></text:h>
      <text:p text:style-name="Text_20_body">V oblasti výroby mohou být evidovány kusovníky a pracovní plány. </text:p>
      <text:p text:style-name="Text_20_body"><draw:frame draw:style-name="media" draw:name="0" text:anchor-type="as-char" draw:z-index="0" svg:width="21.087291666667cm" style:rel-width="100%" svg:height="15.954375cm" style:rel-height="scale"><draw:image xlink:href="Pictures/8621550f57fcaa1d4068de16b8065fb5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Druh výroby </text:p>
          </table:table-cell>
          <table:table-cell office:value-type="string" table:style-name="tablecell">
            <text:p text:style-name="tablealignleft"> Přiřazení druhu výroby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Zadání názvu výroby. </text:p>
          </table:table-cell>
        </table:table-row>
        <table:table-row>
          <table:table-cell office:value-type="string" table:style-name="tablecell">
            <text:p text:style-name="tablealignleft"> Číslo výkresu </text:p>
          </table:table-cell>
          <table:table-cell office:value-type="string" table:style-name="tablecell">
            <text:p text:style-name="tablealignleft"> Možné zadání čísla výrobního výkresu (případně jiného dokumentu). </text:p>
          </table:table-cell>
        </table:table-row>
        <table:table-row>
          <table:table-cell office:value-type="string" table:style-name="tablecell">
            <text:p text:style-name="tablealignleft"> Optimální velikost dávky </text:p>
          </table:table-cell>
          <table:table-cell office:value-type="string" table:style-name="tablecell">
            <text:p text:style-name="tablealignleft"> Možné zadání optimální velikosti dávky výroby. </text:p>
          </table:table-cell>
        </table:table-row>
        <table:table-row>
          <table:table-cell office:value-type="string" table:style-name="tablecell">
            <text:p text:style-name="tablealignleft"> Kusovníky-text </text:p>
          </table:table-cell>
          <table:table-cell office:value-type="string" table:style-name="tablecell">
            <text:p text:style-name="tablealignleft"> Zadání libovolného textu ke kusovníku. </text:p>
          </table:table-cell>
        </table:table-row>
        <table:table-row>
          <table:table-cell office:value-type="string" table:style-name="tablecell">
            <text:p text:style-name="tablealignleft"> Plán práce-text </text:p>
          </table:table-cell>
          <table:table-cell office:value-type="string" table:style-name="tablecell">
            <text:p text:style-name="tablealignleft"> Zadání libovolného textu k plánu práce. </text:p>
          </table:table-cell>
        </table:table-row>
      </table:table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30-kmenove-udaje:010-obchod:030-ciselnik-zbozi:040-vyroba:010-slhartst402f:start" text:style-name="Internet_20_link" text:visited-style-name="Visited_20_Internet_20_Link">Kusovník</text:a></text:p>
        </text:list-item>
        <text:list-item>
          <text:p text:style-name="List_20_1_Content"><text:a xlink:type="simple" xlink:href="https://wiki.data-norms.cz/doku.php?id=i2doku-cz:030-kmenove-udaje:010-obchod:030-ciselnik-zbozi:040-vyroba:020-slhartst403f:start" text:style-name="Internet_20_link" text:visited-style-name="Visited_20_Internet_20_Link">Ceník</text:a></text:p>
        </text:list-item>
        <text:list-item>
          <text:p text:style-name="List_20_1_Content_Last"><text:a xlink:type="simple" xlink:href="https://wiki.data-norms.cz/doku.php?id=i2doku-cz:030-kmenove-udaje:010-obchod:030-ciselnik-zbozi:040-vyroba:030-slhartst404f:start" text:style-name="Internet_20_link" text:visited-style-name="Visited_20_Internet_20_Link">Plán práce</text:a></text:p>
        </text:list-item>
      </text:list>
      <text:line-break/>
      <text:p text:style-name="Text_20_body">// Strana: /basstamm/slhartst00w/slhartst401f //
// Strana: /basstamm/slhartst00w/_set_4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1::26:32</meta:creation-date>
    <dc:creator>Generated</dc:creator>
    <dc:date>2026-08-15T11::26:32</dc:date>
    <dc:language>en-US</dc:language>
    <meta:editing-cycles>1</meta:editing-cycles>
    <meta:editing-duration>PT0S</meta:editing-duration>
    <dc:title>i2doku-cz:030-kmenove-udaje:010-obchod:030-ciselnik-zbozi:040-vyroba:start</dc:title>
  </office:meta>
</office:document-meta>
</file>