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690b7b8885bbaf1534f644966bbdbfb9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doku-cz:030-kmenove-udaje:010-obchod:030-ciselnik-zbozi:start"/><text:bookmark-start text:name="__RefHeading___ciselnik_zbozi_1"/><text:bookmark-start text:name="ciselnik_zbozi"/>Číselník zboží<text:bookmark-end text:name="__RefHeading___ciselnik_zbozi_1"/><text:bookmark-end text:name="ciselnik_zbozi"/></text:h>
      <text:p text:style-name="Text_20_body">Číselník zboží obsahuje všechno zboží daného mandanta (číselník zboží je tvořen samostatně pro každého mandanta).</text:p>
      <text:p text:style-name="Text_20_body">Dříve než začneme plnit číselník zboží, musí být vyplněno mnoho dalších číselníků, ze kterých budou údaje přiřazovány do tohoto číselníku.</text:p>
      <text:p text:style-name="Text_20_body"><draw:frame draw:style-name="media" draw:name="0" text:anchor-type="as-char" draw:z-index="0" svg:width="21.087291666667cm" style:rel-width="100%" svg:height="15.954375cm" style:rel-height="scale"><draw:image xlink:href="Pictures/690b7b8885bbaf1534f644966bbdbfb9.jpg" xlink:type="simple" xlink:show="embed" xlink:actuate="onLoad"/></draw:frame></text:p>
      <text:p text:style-name="Text_20_body">
<text:line-break/>Podkategorie:</text:p>
      <text:list text:style-name="List_20_1" text:continue-numbering="false">
        <text:list-item>
          <text:p text:style-name="List_20_1_Content_First"><text:a xlink:type="simple" xlink:href="https://wiki.data-norms.cz/doku.php?id=i2doku-cz:030-kmenove-udaje:010-obchod:030-ciselnik-zbozi:010-zbozi:start" text:style-name="Internet_20_link" text:visited-style-name="Visited_20_Internet_20_Link">Zboží</text:a></text:p>
        </text:list-item>
        <text:list-item>
          <text:p text:style-name="List_20_1_Content"><text:a xlink:type="simple" xlink:href="https://wiki.data-norms.cz/doku.php?id=i2doku-cz:030-kmenove-udaje:010-obchod:030-ciselnik-zbozi:020-prodej:start" text:style-name="Internet_20_link" text:visited-style-name="Visited_20_Internet_20_Link">Prodej</text:a></text:p>
        </text:list-item>
        <text:list-item>
          <text:p text:style-name="List_20_1_Content"><text:a xlink:type="simple" xlink:href="https://wiki.data-norms.cz/doku.php?id=i2doku-cz:030-kmenove-udaje:010-obchod:030-ciselnik-zbozi:030-sklad-nakup:start" text:style-name="Internet_20_link" text:visited-style-name="Visited_20_Internet_20_Link">Sklad/Nákup</text:a></text:p>
        </text:list-item>
        <text:list-item>
          <text:p text:style-name="List_20_1_Content"><text:a xlink:type="simple" xlink:href="https://wiki.data-norms.cz/doku.php?id=i2doku-cz:030-kmenove-udaje:010-obchod:030-ciselnik-zbozi:040-vyroba:start" text:style-name="Internet_20_link" text:visited-style-name="Visited_20_Internet_20_Link">Výroba</text:a></text:p>
        </text:list-item>
        <text:list-item>
          <text:p text:style-name="List_20_1_Content_Last"><text:a xlink:type="simple" xlink:href="https://wiki.data-norms.cz/doku.php?id=i2doku-cz:030-kmenove-udaje:010-obchod:030-ciselnik-zbozi:050-produkt:start" text:style-name="Internet_20_link" text:visited-style-name="Visited_20_Internet_20_Link">Produkt</text:a></text:p>
        </text:list-item>
      </text:list>
      <text:line-break/>
      <text:p text:style-name="Text_20_body">// Strana: /basstamm/slhartst00w // <text:line-break/>
// Strana: /basstamm/slhartst00w/_set_0 /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7T17::06:18</meta:creation-date>
    <dc:creator>Generated</dc:creator>
    <dc:date>2026-08-17T17::06:18</dc:date>
    <dc:language>en-US</dc:language>
    <meta:editing-cycles>1</meta:editing-cycles>
    <meta:editing-duration>PT0S</meta:editing-duration>
    <dc:title>i2doku-cz:030-kmenove-udaje:010-obchod:030-ciselnik-zbozi:start</dc:title>
  </office:meta>
</office:document-meta>
</file>