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d20a779c186d023a9d60d9389ea8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40-ciselnik-zastupcu:010-sahverst103f:start"/><text:bookmark-start text:name="__RefHeading___provize_1"/><text:bookmark-start text:name="provize"/>Provize<text:bookmark-end text:name="__RefHeading___provize_1"/><text:bookmark-end text:name="provize"/></text:h>
      <text:p text:style-name="Text_20_body">Zástupci mohou být pro hlavní skupinu zboží a popřípadě pro skupinu zboží stanoveny rozličné sazby provize. 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9ad20a779c186d023a9d60d9389ea88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Výběr hlavní skupiny zboží pro provizi. </text:p>
          </table:table-cell>
        </table:table-row>
        <table:table-row>
          <table:table-cell office:value-type="string" table:style-name="tablecell">
            <text:p text:style-name="tablealignleft"> Skupina zboží </text:p>
          </table:table-cell>
          <table:table-cell office:value-type="string" table:style-name="tablecell">
            <text:p text:style-name="tablealignleft"> Výběr skupiny zboží pro provizi. </text:p>
          </table:table-cell>
        </table:table-row>
        <table:table-row>
          <table:table-cell office:value-type="string" table:style-name="tablecell">
            <text:p text:style-name="tablealignleft"> Platnost od </text:p>
          </table:table-cell>
          <table:table-cell office:value-type="string" table:style-name="tablecell">
            <text:p text:style-name="tablealignleft"> Zadání začátku doby platnosti provize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Výše provize - procentní sazba obratu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informativní text. </text:p>
          </table:table-cell>
        </table:table-row>
      </table:table>
      <text:p text:style-name="Text_20_body">Statistiky prodeje dle obchodních zástupců najdete: InfoSystém/Tisk statistik/Zástupci<text:line-break/>
Ve standardu i/2 se pro obchodní zástupce jen sbírají statistiky (obrat prodeje v prodejních cenách bez DPH).<text:line-break/>
Provize jako taková a její výpočet je VŽDY individuální program na přání zákazníka, i/2 nemá ve standardu žádnou sestavu, která by toto řešila.</text:p>
      <text:p text:style-name="Text_20_body">// Strana: /basstamm/sahverst00w/sahver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26</meta:creation-date>
    <dc:creator>Generated</dc:creator>
    <dc:date>2026-08-15T10::54:26</dc:date>
    <dc:language>en-US</dc:language>
    <meta:editing-cycles>1</meta:editing-cycles>
    <meta:editing-duration>PT0S</meta:editing-duration>
    <dc:title>i2doku-cz:030-kmenove-udaje:010-obchod:040-ciselnik-zastupcu:010-sahverst103f:start</dc:title>
  </office:meta>
</office:document-meta>
</file>