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7e429a16e2340367c53397c7c848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50-ciselnik-adres:010-shadr102f:start"/><text:bookmark-start text:name="__RefHeading___atributy_adresy_1"/><text:bookmark-start text:name="atributy_adresy"/>Atributy adresy<text:bookmark-end text:name="__RefHeading___atributy_adresy_1"/><text:bookmark-end text:name="atributy_adresy"/></text:h>
      <text:p text:style-name="Text_20_body">Zda je možné využít tuto funkci, závisí na nastavení parametrů systému.</text:p>
      <text:p text:style-name="Text_20_body">Přiřazení stanovených atributů k jednotlivým druhům adres nebo kontaktních osob.</text:p>
      <text:p text:style-name="Text_20_body">Atributy umožňují uložit libovolné dodatečné údaje k datům o adrese. Přitom se jedná o pole, která se uvádějí nejčastěji pouze informativně. Podle přiřazených atributů je pak možné například třídit nebo vyhledávat.</text:p>
      <text:p text:style-name="Text_20_body"><draw:frame draw:style-name="media" draw:name="0" text:anchor-type="as-char" draw:z-index="0" svg:width="21.087291666667cm" style:rel-width="100%" svg:height="16.615833333333cm" style:rel-height="scale"><draw:image xlink:href="Pictures/9c7e429a16e2340367c53397c7c848a9.jpg" xlink:type="simple" xlink:show="embed" xlink:actuate="onLoad"/></draw:frame></text:p>
      <text:p text:style-name="Text_20_body">Pro založení nového atributu je potřeba vyplnit:</text:p>
      <text:list text:style-name="List_20_1" text:continue-numbering="false">
        <text:list-item>
          <text:p text:style-name="List_20_1_Content_First"> <text:a xlink:type="simple" xlink:href="https://wiki.data-norms.cz/doku.php?id=i2doku-cz:020-ciselniky:020-obchodu:080-swmer00w:start" text:style-name="Internet_20_link" text:visited-style-name="Visited_20_Internet_20_Link">080-swmer00w</text:a></text:p>
        </text:list-item>
        <text:list-item>
          <text:p text:style-name="List_20_1_Content"> <text:a xlink:type="simple" xlink:href="https://wiki.data-norms.cz/doku.php?id=i2doku-cz:020-ciselniky:020-obchodu:010-swcod00w:start" text:style-name="Internet_20_link" text:visited-style-name="Visited_20_Internet_20_Link">010-swcod00w</text:a></text:p>
        </text:list-item>
        <text:list-item>
          <text:p text:style-name="List_20_1_Content_Last"> <text:a xlink:type="simple" xlink:href="https://wiki.data-norms.cz/doku.php?id=i2doku-cz:020-ciselniky:020-obchodu:100-swad100w:start" text:style-name="Internet_20_link" text:visited-style-name="Visited_20_Internet_20_Link">100-swad100w</text:a></text:p>
        </text:list-item>
      </text:list>
      <text:p text:style-name="Text_20_body">// Strana: /basstamm/shadr00w/shad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42</meta:creation-date>
    <dc:creator>Generated</dc:creator>
    <dc:date>2026-08-15T09::32:42</dc:date>
    <dc:language>en-US</dc:language>
    <meta:editing-cycles>1</meta:editing-cycles>
    <meta:editing-duration>PT0S</meta:editing-duration>
    <dc:title>i2doku-cz:030-kmenove-udaje:010-obchod:050-ciselnik-adres:010-shadr102f:start</dc:title>
  </office:meta>
</office:document-meta>
</file>