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fd0c4828f4414e7e9cb79114e40a46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50-ciselnik-adres:020-shadr103f:start"/><text:bookmark-start text:name="__RefHeading___poznamka_1"/><text:bookmark-start text:name="poznamka"/>Poznámka<text:bookmark-end text:name="__RefHeading___poznamka_1"/><text:bookmark-end text:name="poznamka"/></text:h>
      <text:p text:style-name="Text_20_body">Zde je možné zadat k adrese libovolný informativní text.</text:p>
      <text:p text:style-name="Text_20_body"><draw:frame draw:style-name="media" draw:name="0" text:anchor-type="as-char" draw:z-index="0" svg:width="21.087291666667cm" style:rel-width="100%" svg:height="16.615833333333cm" style:rel-height="scale"><draw:image xlink:href="Pictures/afd0c4828f4414e7e9cb79114e40a468.jpg" xlink:type="simple" xlink:show="embed" xlink:actuate="onLoad"/></draw:frame></text:p>
      <text:p text:style-name="Text_20_body">// Strana: /basstamm/shadr00w/shadr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05</meta:creation-date>
    <dc:creator>Generated</dc:creator>
    <dc:date>2026-08-15T11::26:05</dc:date>
    <dc:language>en-US</dc:language>
    <meta:editing-cycles>1</meta:editing-cycles>
    <meta:editing-duration>PT0S</meta:editing-duration>
    <dc:title>i2doku-cz:030-kmenove-udaje:010-obchod:050-ciselnik-adres:020-shadr103f:start</dc:title>
  </office:meta>
</office:document-meta>
</file>