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f7c5f8d19c529ee2e96bde06a1437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50-ciselnik-adres:030-shadr104f:start"/><text:bookmark-start text:name="__RefHeading___aliasy_1"/><text:bookmark-start text:name="aliasy"/>Aliasy<text:bookmark-end text:name="__RefHeading___aliasy_1"/><text:bookmark-end text:name="aliasy"/></text:h>
      <text:p text:style-name="Text_20_body">Aliasy se definují v nastavení systému a umožňují uložit ke kmenovým údajům libovolné množství výrazů pro vyhledávání. Přes tento alias (hledaný výraz) je možné hledat v zakázce nebo v InfoSystému. Tyto hledané výrazy mohou být uloženy v různých typech aliasů, jestliže je více typů aliasů v nastavení systému stanoveno. </text:p>
      <text:p text:style-name="Text_20_body"><draw:frame draw:style-name="media" draw:name="0" text:anchor-type="as-char" draw:z-index="0" svg:width="21.087291666667cm" style:rel-width="100%" svg:height="16.615833333333cm" style:rel-height="scale"><draw:image xlink:href="Pictures/2f7c5f8d19c529ee2e96bde06a143778.jpg" xlink:type="simple" xlink:show="embed" xlink:actuate="onLoad"/></draw:frame></text:p>
      <text:p text:style-name="Text_20_body">// Strana: /basstamm/shadr00w/shadr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27:11</meta:creation-date>
    <dc:creator>Generated</dc:creator>
    <dc:date>2026-08-17T12::27:11</dc:date>
    <dc:language>en-US</dc:language>
    <meta:editing-cycles>1</meta:editing-cycles>
    <meta:editing-duration>PT0S</meta:editing-duration>
    <dc:title>i2doku-cz:030-kmenove-udaje:010-obchod:050-ciselnik-adres:030-shadr104f:start</dc:title>
  </office:meta>
</office:document-meta>
</file>