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08c5a7b6323ca18745643b72b42bde00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2doku-cz:030-kmenove-udaje:010-obchod:050-ciselnik-adres:040-shadr105f:start"/><text:bookmark-start text:name="__RefHeading___prislusnost_ke_koncernu_1"/><text:bookmark-start text:name="prislusnost_ke_koncernu"/>Příslušnost ke koncernu<text:bookmark-end text:name="__RefHeading___prislusnost_ke_koncernu_1"/><text:bookmark-end text:name="prislusnost_ke_koncernu"/></text:h>
      <text:p text:style-name="Text_20_body">Na této straně mohou být adrese přiřazeny adresy všech firem, které s ní tvoří koncern.</text:p>
      <text:p text:style-name="Text_20_body"><draw:frame draw:style-name="media" draw:name="0" text:anchor-type="as-char" draw:z-index="0" svg:width="21.087291666667cm" style:rel-width="100%" svg:height="16.615833333333cm" style:rel-height="scale"><draw:image xlink:href="Pictures/08c5a7b6323ca18745643b72b42bde00.jpg" xlink:type="simple" xlink:show="embed" xlink:actuate="onLoad"/></draw:frame></text:p>
      <text:p text:style-name="Text_20_body">// Strana: /basstamm/shadr00w/shadr105f //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5T09::32:17</meta:creation-date>
    <dc:creator>Generated</dc:creator>
    <dc:date>2026-08-15T09::32:17</dc:date>
    <dc:language>en-US</dc:language>
    <meta:editing-cycles>1</meta:editing-cycles>
    <meta:editing-duration>PT0S</meta:editing-duration>
    <dc:title>i2doku-cz:030-kmenove-udaje:010-obchod:050-ciselnik-adres:040-shadr105f:start</dc:title>
  </office:meta>
</office:document-meta>
</file>