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1252008a35325dd20bdc2d9d46a5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50-shadr106f:start"/><text:bookmark-start text:name="__RefHeading___pouziti_1"/><text:bookmark-start text:name="pouziti"/>Použití<text:bookmark-end text:name="__RefHeading___pouziti_1"/><text:bookmark-end text:name="pouziti"/></text:h>
      <text:p text:style-name="Text_20_body">Na této straně systém zobrazuje informace o použití dané adresy v ostatních číselnících.</text:p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8e1252008a35325dd20bdc2d9d46a580.jpg" xlink:type="simple" xlink:show="embed" xlink:actuate="onLoad"/></draw:frame></text:p>
      <text:p text:style-name="Text_20_body">// Strana: /basstamm/shadr00w/shadr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49</meta:creation-date>
    <dc:creator>Generated</dc:creator>
    <dc:date>2026-08-15T09::32:49</dc:date>
    <dc:language>en-US</dc:language>
    <meta:editing-cycles>1</meta:editing-cycles>
    <meta:editing-duration>PT0S</meta:editing-duration>
    <dc:title>i2doku-cz:030-kmenove-udaje:010-obchod:050-ciselnik-adres:050-shadr106f:start</dc:title>
  </office:meta>
</office:document-meta>
</file>