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02f85f4aa44c44c3c208e4e97459dd63.jpg"/>
  <manifest:file-entry manifest:media-type="image/jpeg" manifest:full-path="Pictures/269c46c45e310d9ddf61e6183d6add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start"/><text:bookmark-start text:name="__RefHeading___ciselnik_adres_1"/><text:bookmark-start text:name="ciselnik_adres"/>Číselník adres<text:bookmark-end text:name="__RefHeading___ciselnik_adres_1"/><text:bookmark-end text:name="ciselnik_adres"/></text:h>
      <text:p text:style-name="Text_20_body">Adresy se používají pro zákazníky, dodavatele a CRM.</text:p>
      <text:p text:style-name="Text_20_body">Po vyhledání již zadané adresy se zobrazí uložená data. Pořizujeme-li novou adresu, stiskneme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 a zobrazí se prázdné okno pro zadání nových údajů. </text:p>
      <text:p text:style-name="Text_20_body">Nové údaje můžeme zadat ručně nebo načíst z číselníku ARES (Administrativní registr ekonomických subjektů registrovaných v České republice) pomocí ikony v hlavní nástrojové liště.</text:p>
      <text:p text:style-name="Text_20_body"><draw:frame draw:style-name="media" draw:name="1" text:anchor-type="as-char" draw:z-index="1" svg:width="14.869583333333cm" svg:height="11.879791666667cm"><draw:image xlink:href="Pictures/02f85f4aa44c44c3c208e4e97459dd63.jpg" xlink:type="simple" xlink:show="embed" xlink:actuate="onLoad"/></draw:frame></text:p>
      <text:p text:style-name="Text_20_body"><draw:frame draw:style-name="media" draw:name="2" text:anchor-type="as-char" draw:z-index="2" svg:width="21.087291666667cm" style:rel-width="100%" svg:height="16.615833333333cm" style:rel-height="scale"><draw:image xlink:href="Pictures/269c46c45e310d9ddf61e6183d6addd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oštovní adresa </text:p>
          </table:table-cell>
          <table:table-cell office:value-type="string" table:style-name="tablecell">
            <text:p text:style-name="tablealignleft"> Systém automaticky zkopíruje údaje z adresy. Pokud je ale třeba zadat jinou adresu pro poštovní doručování, lze tyto údaje změnit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50-ciselnik-adres:010-shadr102f:start" text:style-name="Internet_20_link" text:visited-style-name="Visited_20_Internet_20_Link">Atributy adresy</text:a></text:p>
        </text:list-item>
        <text:list-item>
          <text:p text:style-name="List_20_1_Content"><text:a xlink:type="simple" xlink:href="https://wiki.data-norms.cz/doku.php?id=i2doku-cz:030-kmenove-udaje:010-obchod:050-ciselnik-adres:020-shadr103f:start" text:style-name="Internet_20_link" text:visited-style-name="Visited_20_Internet_20_Link">Poznámka</text:a></text:p>
        </text:list-item>
        <text:list-item>
          <text:p text:style-name="List_20_1_Content"><text:a xlink:type="simple" xlink:href="https://wiki.data-norms.cz/doku.php?id=i2doku-cz:030-kmenove-udaje:010-obchod:050-ciselnik-adres:030-shadr104f:start" text:style-name="Internet_20_link" text:visited-style-name="Visited_20_Internet_20_Link">Aliasy</text:a></text:p>
        </text:list-item>
        <text:list-item>
          <text:p text:style-name="List_20_1_Content"><text:a xlink:type="simple" xlink:href="https://wiki.data-norms.cz/doku.php?id=i2doku-cz:030-kmenove-udaje:010-obchod:050-ciselnik-adres:040-shadr105f:start" text:style-name="Internet_20_link" text:visited-style-name="Visited_20_Internet_20_Link">Příslušnost ke koncernu</text:a></text:p>
        </text:list-item>
        <text:list-item>
          <text:p text:style-name="List_20_1_Content"><text:a xlink:type="simple" xlink:href="https://wiki.data-norms.cz/doku.php?id=i2doku-cz:030-kmenove-udaje:010-obchod:050-ciselnik-adres:050-shadr106f:start" text:style-name="Internet_20_link" text:visited-style-name="Visited_20_Internet_20_Link">Použití</text:a></text:p>
        </text:list-item>
        <text:list-item>
          <text:p text:style-name="List_20_1_Content"><text:a xlink:type="simple" xlink:href="https://wiki.data-norms.cz/doku.php?id=i2doku-cz:030-kmenove-udaje:010-obchod:050-ciselnik-adres:060-shadr107f:start" text:style-name="Internet_20_link" text:visited-style-name="Visited_20_Internet_20_Link">Kontrola</text:a></text:p>
        </text:list-item>
        <text:list-item>
          <text:p text:style-name="List_20_1_Content_Last"><text:a xlink:type="simple" xlink:href="https://wiki.data-norms.cz/doku.php?id=i2doku-cz:030-kmenove-udaje:010-obchod:050-ciselnik-adres:070_set_2:start" text:style-name="Internet_20_link" text:visited-style-name="Visited_20_Internet_20_Link">Kontaktní osoba</text:a></text:p>
        </text:list-item>
      </text:list>
      <text:line-break/>
      <text:p text:style-name="Text_20_body">// Strana: /basstamm/shadr00w // <text:line-break/>
// Strana: /basstamm/shadr00w/_set_1 // <text:line-break/>
// Strana: /basstamm/shadr00w/_set_0 // <text:line-break/>
// Strana: /basstamm/shadr00w/shad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47:56</meta:creation-date>
    <dc:creator>Generated</dc:creator>
    <dc:date>2026-08-17T17::47:56</dc:date>
    <dc:language>en-US</dc:language>
    <meta:editing-cycles>1</meta:editing-cycles>
    <meta:editing-duration>PT0S</meta:editing-duration>
    <dc:title>i2doku-cz:030-kmenove-udaje:010-obchod:050-ciselnik-adres:start</dc:title>
  </office:meta>
</office:document-meta>
</file>