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ef8b00470b63285d6ade7d9662006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60-plan-jizd:start"/><text:bookmark-start text:name="__RefHeading___plan_jizd_1"/><text:bookmark-start text:name="plan_jizd"/>Plán jízd<text:bookmark-end text:name="__RefHeading___plan_jizd_1"/><text:bookmark-end text:name="plan_jizd"/></text:h>
      <text:p text:style-name="Text_20_body"><draw:frame draw:style-name="media" draw:name="0" text:anchor-type="as-char" draw:z-index="0" svg:width="21.060833333333cm" style:rel-width="100%" svg:height="15.71625cm" style:rel-height="scale"><draw:image xlink:href="Pictures/81ef8b00470b63285d6ade7d96620066.jpg" xlink:type="simple" xlink:show="embed" xlink:actuate="onLoad"/></draw:frame></text:p>
      <text:p text:style-name="Text_20_body">Pomocí tohoto programu je možné upravovat plány jízd.</text:p>
      <text:p text:style-name="Text_20_body">
<text:line-break/></text:p>
      <text:p text:style-name="Text_20_body">// Strana: /basstamm/sxwtplan00w/sxwtplan101f // <text:line-break/>
// Strana: /basstamm/sxwtplan00w/_set_1 // <text:line-break/>
// Strana: /basstamm/sxwtplan00w // <text:line-break/>
// Strana: /basstamm/sxwtplan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17:44</meta:creation-date>
    <dc:creator>Generated</dc:creator>
    <dc:date>2026-08-17T08::17:44</dc:date>
    <dc:language>en-US</dc:language>
    <meta:editing-cycles>1</meta:editing-cycles>
    <meta:editing-duration>PT0S</meta:editing-duration>
    <dc:title>i2doku-cz:030-kmenove-udaje:010-obchod:060-plan-jizd:start</dc:title>
  </office:meta>
</office:document-meta>
</file>