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17ba2aceffd041c41ac6fd0562a5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20-sluzby-zakaznikum:010-ciselnik-zamestnancu:010-sxhperst102f:start"/><text:bookmark-start text:name="__RefHeading___sluzby_zakaznikum_vpu_1"/><text:bookmark-start text:name="sluzby_zakaznikum_vpu"/>Služby zákazníkům/VPÚ<text:bookmark-end text:name="__RefHeading___sluzby_zakaznikum_vpu_1"/><text:bookmark-end text:name="sluzby_zakaznikum_vpu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3117ba2aceffd041c41ac6fd0562a5c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Skužby zákazníkům</text:span></text:span> </text:p>
          </table:table-cell>
        </table:table-row>
        <table:table-row>
          <table:table-cell office:value-type="string" table:style-name="tablecell">
            <text:p text:style-name="tablealignleft"> Dispozice </text:p>
          </table:table-cell>
          <table:table-cell office:value-type="string" table:style-name="tablecell">
            <text:p text:style-name="tablealignleft"> Pokud je zaškrtávací tlačítko aktivní, je povolena dispozice. </text:p>
          </table:table-cell>
        </table:table-row>
        <table:table-row>
          <table:table-cell office:value-type="string" table:style-name="tablecell">
            <text:p text:style-name="tablealignleft"> Kapacita </text:p>
          </table:table-cell>
          <table:table-cell office:value-type="string" table:style-name="tablecell">
            <text:p text:style-name="tablealignleft"> Zadání kapacity. </text:p>
          </table:table-cell>
        </table:table-row>
        <table:table-row>
          <table:table-cell office:value-type="string" table:style-name="tablecell">
            <text:p text:style-name="tablealignleft"> Hodinová sazba </text:p>
          </table:table-cell>
          <table:table-cell office:value-type="string" table:style-name="tablecell">
            <text:p text:style-name="tablealignleft"> Zadání hodinové sazby pro zákazní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Vnitropodnikové účetnictví</text:span></text:span> </text:p>
          </table:table-cell>
        </table:table-row>
        <table:table-row>
          <table:table-cell office:value-type="string" table:style-name="tablecell">
            <text:p text:style-name="tablealignleft"> Referenční veličina </text:p>
          </table:table-cell>
          <table:table-cell office:value-type="string" table:style-name="tablecell">
            <text:p text:style-name="tablealignleft"> Přiřazení referenční veličiny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, který slouží pro zaúčtování v rámci integrace do účetnictví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. </text:p>
          </table:table-cell>
        </table:table-row>
      </table:table>
      <text:p text:style-name="Text_20_body">// Strana: /basstamm/sxhperst00w/sxhper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00:02</meta:creation-date>
    <dc:creator>Generated</dc:creator>
    <dc:date>2026-08-17T12::00:02</dc:date>
    <dc:language>en-US</dc:language>
    <meta:editing-cycles>1</meta:editing-cycles>
    <meta:editing-duration>PT0S</meta:editing-duration>
    <dc:title>i2doku-cz:030-kmenove-udaje:020-sluzby-zakaznikum:010-ciselnik-zamestnancu:010-sxhperst102f:start</dc:title>
  </office:meta>
</office:document-meta>
</file>