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44680d14a442b41acb85e5d6db99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20-sluzby-zakaznikum:010-ciselnik-zamestnancu:040-sxhperst105f:start"/><text:bookmark-start text:name="__RefHeading___fond_pracovni_doby_v_hodinach_1"/><text:bookmark-start text:name="fond_pracovni_doby_v_hodinach"/>Fond pracovní doby v hodinách<text:bookmark-end text:name="__RefHeading___fond_pracovni_doby_v_hodinach_1"/><text:bookmark-end text:name="fond_pracovni_doby_v_hodinach"/></text:h>
      <text:p text:style-name="Text_20_body">Na této straně je možné zadávat plán pracovní doby zaměstnance na jednotlivá období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1544680d14a442b41acb85e5d6db998e.jpg" xlink:type="simple" xlink:show="embed" xlink:actuate="onLoad"/></draw:frame></text:p>
      <text:p text:style-name="Text_20_body">// Strana: /basstamm/sxhperst00w/sxhperst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46:19</meta:creation-date>
    <dc:creator>Generated</dc:creator>
    <dc:date>2026-08-17T12::46:19</dc:date>
    <dc:language>en-US</dc:language>
    <meta:editing-cycles>1</meta:editing-cycles>
    <meta:editing-duration>PT0S</meta:editing-duration>
    <dc:title>i2doku-cz:030-kmenove-udaje:020-sluzby-zakaznikum:010-ciselnik-zamestnancu:040-sxhperst105f:start</dc:title>
  </office:meta>
</office:document-meta>
</file>