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d08949a71ef6825f761a7477ee138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20-sluzby-zakaznikum:010-ciselnik-zamestnancu:050-sxhperst120f:start"/><text:bookmark-start text:name="__RefHeading___kontrola_1"/><text:bookmark-start text:name="kontrola"/>Kontrola<text:bookmark-end text:name="__RefHeading___kontrola_1"/><text:bookmark-end text:name="kontrola"/></text:h>
      <text:p text:style-name="Text_20_body">Kontrolní údaje doplní systém automaticky a nemohou být změněny, s výjimkou data kontroly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b0d08949a71ef6825f761a7477ee1387.jpg" xlink:type="simple" xlink:show="embed" xlink:actuate="onLoad"/></draw:frame></text:p>
      <text:p text:style-name="Text_20_body">// Strana: /basstamm/sxhperst00w/sxhperst12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56</meta:creation-date>
    <dc:creator>Generated</dc:creator>
    <dc:date>2026-08-15T10::14:56</dc:date>
    <dc:language>en-US</dc:language>
    <meta:editing-cycles>1</meta:editing-cycles>
    <meta:editing-duration>PT0S</meta:editing-duration>
    <dc:title>i2doku-cz:030-kmenove-udaje:020-sluzby-zakaznikum:010-ciselnik-zamestnancu:050-sxhperst120f:start</dc:title>
  </office:meta>
</office:document-meta>
</file>