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9adada58c169b7f9fa27109877b9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010-ciselnik-zamestnancu:start"/><text:bookmark-start text:name="__RefHeading___ciselnik_zamestancu_1"/><text:bookmark-start text:name="ciselnik_zamestancu"/>Číselník zaměstanců<text:bookmark-end text:name="__RefHeading___ciselnik_zamestancu_1"/><text:bookmark-end text:name="ciselnik_zamestancu"/></text:h>
      <text:p text:style-name="Text_20_body">Číselník změstnanců obsahuje všechny zaměstnance daného mandanta (číselník zaměstnanců je tvořen samostatně pro každého mandanta)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d29adada58c169b7f9fa27109877b913.jpg" xlink:type="simple" xlink:show="embed" xlink:actuate="onLoad"/></draw:frame></text:p>
      <text:p text:style-name="Text_20_body">Na této straně jsou evidovány základní informace o zaměstnanci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20-sluzby-zakaznikum:010-ciselnik-zamestnancu:010-sxhperst102f:start" text:style-name="Internet_20_link" text:visited-style-name="Visited_20_Internet_20_Link">Služby zákazníkům/VPÚ</text:a></text:p>
        </text:list-item>
        <text:list-item>
          <text:p text:style-name="List_20_1_Content"><text:a xlink:type="simple" xlink:href="https://wiki.data-norms.cz/doku.php?id=i2doku-cz:030-kmenove-udaje:020-sluzby-zakaznikum:010-ciselnik-zamestnancu:020-sxwmerkm000f:start" text:style-name="Internet_20_link" text:visited-style-name="Visited_20_Internet_20_Link">Atributy číselníku zaměstnanců</text:a></text:p>
        </text:list-item>
        <text:list-item>
          <text:p text:style-name="List_20_1_Content"><text:a xlink:type="simple" xlink:href="https://wiki.data-norms.cz/doku.php?id=i2doku-cz:030-kmenove-udaje:020-sluzby-zakaznikum:010-ciselnik-zamestnancu:030-sxhperst104f:start" text:style-name="Internet_20_link" text:visited-style-name="Visited_20_Internet_20_Link">030-sxhperst104f</text:a></text:p>
        </text:list-item>
        <text:list-item>
          <text:p text:style-name="List_20_1_Content"><text:a xlink:type="simple" xlink:href="https://wiki.data-norms.cz/doku.php?id=i2doku-cz:030-kmenove-udaje:020-sluzby-zakaznikum:010-ciselnik-zamestnancu:040-sxhperst105f:start" text:style-name="Internet_20_link" text:visited-style-name="Visited_20_Internet_20_Link">Fond pracovní doby v hodinách</text:a></text:p>
        </text:list-item>
        <text:list-item>
          <text:p text:style-name="List_20_1_Content_Last"><text:a xlink:type="simple" xlink:href="https://wiki.data-norms.cz/doku.php?id=i2doku-cz:030-kmenove-udaje:020-sluzby-zakaznikum:010-ciselnik-zamestnancu:050-sxhperst120f:start" text:style-name="Internet_20_link" text:visited-style-name="Visited_20_Internet_20_Link">Kontrola</text:a></text:p>
        </text:list-item>
      </text:list>
      <text:line-break/>
      <text:p text:style-name="Text_20_body">// Strana: /basstamm/sxhperst00w/sxhperst101f // <text:line-break/>
// Strana: /basstamm/sxhperst00w/_set_1 // <text:line-break/>
// Strana: /basstamm/sxhperst00w // <text:line-break/>
// Strana: /basstamm/sxhpers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25</meta:creation-date>
    <dc:creator>Generated</dc:creator>
    <dc:date>2026-08-17T06::32:25</dc:date>
    <dc:language>en-US</dc:language>
    <meta:editing-cycles>1</meta:editing-cycles>
    <meta:editing-duration>PT0S</meta:editing-duration>
    <dc:title>i2doku-cz:030-kmenove-udaje:020-sluzby-zakaznikum:010-ciselnik-zamestnancu:start</dc:title>
  </office:meta>
</office:document-meta>
</file>