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b0986a2c4a5ba12f3822e0fc33c3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10-ciselnik-uctu:050-sfhkonst104f:start"/><text:bookmark-start text:name="__RefHeading___kalkulace_uroku_1"/><text:bookmark-start text:name="kalkulace_uroku"/>Kalkulace úroku<text:bookmark-end text:name="__RefHeading___kalkulace_uroku_1"/><text:bookmark-end text:name="kalkulace_uroku"/></text:h>
      <text:p text:style-name="Text_20_body">V České republice se toto nastavení nepoužívá, je funkční pouze pro Švýcarsko - je možné použít u účtů, na kterých se evidují např. půjčky, pro které se nárokují úroky. Vyhodnocení potom může zohlednit nejenom úroky, ale i případné daně z úroků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35b0986a2c4a5ba12f3822e0fc33c34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Nastavení</text:span></text:span> </text:p>
          </table:table-cell>
        </table:table-row>
        <table:table-row>
          <table:table-cell office:value-type="string" table:style-name="tablecell">
            <text:p text:style-name="tablealignleft"> Úročení </text:p>
          </table:table-cell>
          <table:table-cell office:value-type="string" table:style-name="tablecell">
            <text:p text:style-name="tablealignleft"> Pokud je zaškrtávací tlačítko aktivní, propočte se pro tento účet kalkulace úroků. </text:p>
          </table:table-cell>
        </table:table-row>
        <table:table-row>
          <table:table-cell office:value-type="string" table:style-name="tablecell">
            <text:p text:style-name="tablealignleft"> Zúčtování daně </text:p>
          </table:table-cell>
          <table:table-cell office:value-type="string" table:style-name="tablecell">
            <text:p text:style-name="tablealignleft"> Pokud je zaškrtávací tlačítko aktivní, vypočítá se zúčtování daně z úroků automaticky. </text:p>
          </table:table-cell>
        </table:table-row>
        <table:table-row>
          <table:table-cell office:value-type="string" table:style-name="tablecell">
            <text:p text:style-name="tablealignleft"> Úročení do </text:p>
          </table:table-cell>
          <table:table-cell office:value-type="string" table:style-name="tablecell">
            <text:p text:style-name="tablealignleft"> Pole je automaticky doplňováno systémem a zobrazuje období a rok, do kterého byl úrok vypočten. </text:p>
          </table:table-cell>
        </table:table-row>
        <table:table-row>
          <table:table-cell office:value-type="string" table:style-name="tablecell">
            <text:p text:style-name="tablealignleft"> Úročení v </text:p>
          </table:table-cell>
          <table:table-cell office:value-type="string" table:style-name="tablecell">
            <text:p text:style-name="tablealignleft"> Zadání období a roku pro počátek úročení. </text:p>
          </table:table-cell>
        </table:table-row>
        <table:table-row>
          <table:table-cell office:value-type="string" table:style-name="tablecell">
            <text:p text:style-name="tablealignleft"> Interval úroku </text:p>
          </table:table-cell>
          <table:table-cell office:value-type="string" table:style-name="tablecell">
            <text:p text:style-name="tablealignleft"> Zadání počtu období, po která se úroky počítají. Systém propočítává úroky měsíčně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Úrok z prodlení</text:span></text:span>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účtu hlavní knihy pro zaúčtování úroku z prodlení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ípadné přiřazení nákladového středisk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Náhrada</text:span></text:span>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účtu hlavní knihy pro zaúčtování náhrady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ípadné přiřazení nákladového středisk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Úrokové sazby</text:span></text:span> </text:p>
          </table:table-cell>
        </table:table-row>
        <table:table-row>
          <table:table-cell office:value-type="string" table:style-name="tablecell">
            <text:p text:style-name="tablealignleft"> Od da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Úroková sazba M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Úroková sazba Dal </text:p>
          </table:table-cell>
          <table:table-cell office:value-type="string" table:style-name="tablecell"/>
        </table:table-row>
      </table:table>
      <text:p text:style-name="Text_20_body">// Strana: /basstamm/sfhkonst00w/sfhkonst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36</meta:creation-date>
    <dc:creator>Generated</dc:creator>
    <dc:date>2026-08-15T12::09:36</dc:date>
    <dc:language>en-US</dc:language>
    <meta:editing-cycles>1</meta:editing-cycles>
    <meta:editing-duration>PT0S</meta:editing-duration>
    <dc:title>i2doku-cz:030-kmenove-udaje:030-ucetnictvi:010-ciselnik-uctu:050-sfhkonst104f:start</dc:title>
  </office:meta>
</office:document-meta>
</file>