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2233fbad0ae2fca0323d4397b6c02fe8.jpg"/>
  <manifest:file-entry manifest:media-type="image/jpeg" manifest:full-path="Pictures/9883d93a69a82f72a88290f3f98f8a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10-ciselnik-uctu:060-sfhkonst201f:start"/><text:bookmark-start text:name="__RefHeading___rozpocet_1"/><text:bookmark-start text:name="rozpocet"/>Rozpočet<text:bookmark-end text:name="__RefHeading___rozpocet_1"/><text:bookmark-end text:name="rozpocet"/></text:h>
      <text:p text:style-name="Text_20_body">Na této straně můžeme vytvořit nebo změnit rozpočet na zvoleném účtě. </text:p>
      <text:p text:style-name="Text_20_body">Pro vytvoření nového rozpočtu stiskneme v hlavní nástrojové liště ikonu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.</text:p>
      <text:p text:style-name="Text_20_body">Změnu již vytvořeného rozpočtu provedeme tak, že změníme částku ročního rozpočtu v poli Rozpočet
a upravíme rozdělení rozpočtu na jednotlivé měsíce. Změněné údaje uložíme stiskem ikony <draw:frame draw:style-name="media" draw:name="1" text:anchor-type="as-char" draw:z-index="1" svg:width="0.635cm" svg:height="0.635cm"><draw:image xlink:href="Pictures/2233fbad0ae2fca0323d4397b6c02fe8.jpg" xlink:type="simple" xlink:show="embed" xlink:actuate="onLoad"/></draw:frame> v hlavní nástrojové liště.</text:p>
      <text:p text:style-name="Text_20_body"><draw:frame draw:style-name="media" draw:name="2" text:anchor-type="as-char" draw:z-index="2" svg:width="21.087291666667cm" style:rel-width="100%" svg:height="15.927916666667cm" style:rel-height="scale"><draw:image xlink:href="Pictures/9883d93a69a82f72a88290f3f98f8a7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Rok </text:p>
          </table:table-cell>
          <table:table-cell office:value-type="string" table:style-name="tablecell">
            <text:p text:style-name="tablealignleft"> Výběr účetního roku, pro který rozpočet tvoříme. </text:p>
          </table:table-cell>
        </table:table-row>
        <table:table-row>
          <table:table-cell office:value-type="string" table:style-name="tablecell">
            <text:p text:style-name="tablealignleft"> Rozpočet </text:p>
          </table:table-cell>
          <table:table-cell office:value-type="string" table:style-name="tablecell">
            <text:p text:style-name="tablealignleft"> Zadání částky ročního rozpočtu. (Pozor u výnosových účtů a případně dalších účtů, které mají zůstatek na straně Dal - v takovýchto případech zadáme pro rozpočet částku se znaménkem mínus.) </text:p>
          </table:table-cell>
        </table:table-row>
        <table:table-row>
          <table:table-cell office:value-type="string" table:style-name="tablecell">
            <text:p text:style-name="tablealignleft"> Rozdělit </text:p>
          </table:table-cell>
          <table:table-cell office:value-type="string" table:style-name="tablecell">
            <text:p text:style-name="tablealignleft"> Přepínací tlačítko pro volbu rozdělení rozpočtu na jednotlivé měsíce. Lineární - částka rozpočtu je systémem rozdělena lineárně (rovnoměrně) na všechny měsíce. Vážený - částka rozpočtu je rozdělena systémem dle významnosti zadané v číselníku finančního účetnictví Účetní roky na straně Období. Každému měsíci může být v číselníku Účetní roky přidělen podíl významnosti v %. Pokud je použito vážené rozdělení rozpočtu, je roční hodnota rozdělena na jednotlivé měsíce dle tohoto procentního podílu. Žádný - uživatel rozdělí částky rozpočtu pro jednotlivé měsíce ručně - vepíše částky rozpočtu do polí pro jednotlivé měsíce. </text:p>
          </table:table-cell>
        </table:table-row>
      </table:table>
      <text:p text:style-name="Text_20_body">// Strana: /basstamm/sfhkonst00w/sfhkonst201f // <text:line-break/>
// Strana: /basstamm/sfhkonst00w/_set_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34</meta:creation-date>
    <dc:creator>Generated</dc:creator>
    <dc:date>2026-08-15T10::54:34</dc:date>
    <dc:language>en-US</dc:language>
    <meta:editing-cycles>1</meta:editing-cycles>
    <meta:editing-duration>PT0S</meta:editing-duration>
    <dc:title>i2doku-cz:030-kmenove-udaje:030-ucetnictvi:010-ciselnik-uctu:060-sfhkonst201f:start</dc:title>
  </office:meta>
</office:document-meta>
</file>