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844997ba6f1a31e50246b7d7a74a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20-ciselnik-majetku:010-sfhanlst102f:start"/><text:bookmark-start text:name="__RefHeading___ucetnictvi_1"/><text:bookmark-start text:name="ucetnictvi"/>Účetnictví<text:bookmark-end text:name="__RefHeading___ucetnictvi_1"/><text:bookmark-end text:name="ucetnictvi"/></text:h>
      <text:p text:style-name="Text_20_body">Na této straně zadáváme a jsou zobrazena data, která se týkají účtování a odpisů majetku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55844997ba6f1a31e50246b7d7a74a78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Finanční účetnictví</text:span></text:span>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pořízení                   </text:p>
          </table:table-cell>
          <table:table-cell office:value-type="string" table:style-name="tablecell">
            <text:p text:style-name="tablealignleft"> Přiřazení účtu z číselníku účtů, na který bude účtováno o pořízení majetku.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majetku                    </text:p>
          </table:table-cell>
          <table:table-cell office:value-type="string" table:style-name="tablecell">
            <text:p text:style-name="tablealignleft"> Přiřazení účtu z číselníku účtů, na kterém bude majetek evidován po zařazení do užívání.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účetních odpisů            </text:p>
          </table:table-cell>
          <table:table-cell office:value-type="string" table:style-name="tablecell">
            <text:p text:style-name="tablealignleft"> Přiřazení druhu odpisů z číselníku druhů odpisů. Přiřazeny mohou být pouze ty druhy odpisů, které jsou určeny pro oblast FÚ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bulka odpisových koeficientů  </text:p>
          </table:table-cell>
          <table:table-cell office:value-type="string" table:style-name="tablecell">
            <text:p text:style-name="tablealignleft"> Přiřazení odpisového koeficientu z číselníku odpisových koeficientů pro účetní odpisy.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odpisů                     </text:p>
          </table:table-cell>
          <table:table-cell office:value-type="string" table:style-name="tablecell">
            <text:p text:style-name="tablealignleft"> Přiřazení účtu z číselníku účtů, na který budou účtovány účetní odpisy tohoto majetku.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oprávek                    </text:p>
          </table:table-cell>
          <table:table-cell office:value-type="string" table:style-name="tablecell">
            <text:p text:style-name="tablealignleft"> Přiřazení účtu z číselníku účtů, na který budou účtovány účetní oprávky tohoto majetku.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pis                           </text:p>
          </table:table-cell>
          <table:table-cell office:value-type="string" table:style-name="tablecell">
            <text:p text:style-name="tablealignleft"> Systém zobrazuje celkovou čásku účetního odpisu.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. odpis                        </text:p>
          </table:table-cell>
          <table:table-cell office:value-type="string" table:style-name="tablecell">
            <text:p text:style-name="tablealignleft"> Přímo zadaná částka prvního odpisu. Je vhodná, musí-li být první odpis např. obzvlášť vysoký, protože při prodeji po prvním roce je prodejní cena mnohem nižší než cena pořízení (například osobní automobil).  </text:p>
          </table:table-cell>
        </table:table-row>
        <table:table-row>
          <table:table-cell office:value-type="string" table:style-name="tablecell">
            <text:p text:style-name="tablealignleft"> Zůstatková cena                 </text:p>
          </table:table-cell>
          <table:table-cell office:value-type="string" table:style-name="tablecell">
            <text:p text:style-name="tablealignleft"> Systém ji automaticky propočítá odečtením oprávek od vstupní ceny a zobrazí.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Vnitropodnikové účetnictví</text:span></text:span>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kladové středisko             </text:p>
          </table:table-cell>
          <table:table-cell office:value-type="string" table:style-name="tablecell">
            <text:p text:style-name="tablealignleft"> Přiřazení nákladového střediska, ke kterému majetek patří.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odpisů VPÚ                 </text:p>
          </table:table-cell>
          <table:table-cell office:value-type="string" table:style-name="tablecell">
            <text:p text:style-name="tablealignleft"> Přiřazení druhu odpisů v rámci vnitropodnikového účetnictví. Přiřazeny mohou být pouze ty druhy odpisů, které jsou určeny pro oblast VPÚ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bulka odpisových koeficientů  </text:p>
          </table:table-cell>
          <table:table-cell office:value-type="string" table:style-name="tablecell">
            <text:p text:style-name="tablealignleft"> Přiřazení odpisového koeficientu z číselníku odpisových koeficientů pro vnitropodnikové odpisy.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Účet odpisů                     </text:p>
          </table:table-cell>
          <table:table-cell office:value-type="string" table:style-name="tablecell">
            <text:p text:style-name="tablealignleft"> Přiřazení účtu z číselníku účtů, na který budou účtovány vnitropodnikové odpisy.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dpis                           </text:p>
          </table:table-cell>
          <table:table-cell office:value-type="string" table:style-name="tablecell">
            <text:p text:style-name="tablealignleft"> Systém zobrazuje celkovou částku vnitropodnikového odpisu.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Daňový odpis</text:span></text:span>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daňových odpisů            </text:p>
          </table:table-cell>
          <table:table-cell office:value-type="string" table:style-name="tablecell">
            <text:p text:style-name="tablealignleft"> Přiřazení druhu odpisů pro daňové odpisy.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bulka odpisových koeficientů  </text:p>
          </table:table-cell>
          <table:table-cell office:value-type="string" table:style-name="tablecell">
            <text:p text:style-name="tablealignleft"> Přiřazení odpisového koeficientu z číselníku odpisových koeficientů pro daňové odpisy.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ok přerušení odpisování        </text:p>
          </table:table-cell>
          <table:table-cell office:value-type="string" table:style-name="tablecell">
            <text:p text:style-name="tablealignleft"> Zobrazení roku přerušení odpisování.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// Strana: /basstamm/sfhanlst00w/sfhanl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29</meta:creation-date>
    <dc:creator>Generated</dc:creator>
    <dc:date>2026-08-15T11::28:29</dc:date>
    <dc:language>en-US</dc:language>
    <meta:editing-cycles>1</meta:editing-cycles>
    <meta:editing-duration>PT0S</meta:editing-duration>
    <dc:title>i2doku-cz:030-kmenove-udaje:030-ucetnictvi:020-ciselnik-majetku:010-sfhanlst102f:start</dc:title>
  </office:meta>
</office:document-meta>
</file>