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4a942a32acbdccf3eb65b5e0d21d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20-ciselnik-majetku:020-sfhanlst103f:start"/><text:bookmark-start text:name="__RefHeading___poznamka_1"/><text:bookmark-start text:name="poznamka"/>Poznámka<text:bookmark-end text:name="__RefHeading___poznamka_1"/><text:bookmark-end text:name="poznamka"/></text:h>
      <text:p text:style-name="Text_20_body">Zde může být ke každému majetku uložen individuální text (podle nastavení parametrů systému)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484a942a32acbdccf3eb65b5e0d21d9c.png" xlink:type="simple" xlink:show="embed" xlink:actuate="onLoad"/></draw:frame></text:p>
      <text:p text:style-name="Text_20_body">// Strana: /basstamm/sfhanlst00w/sfhanlst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0:54</meta:creation-date>
    <dc:creator>Generated</dc:creator>
    <dc:date>2026-08-17T06::30:54</dc:date>
    <dc:language>en-US</dc:language>
    <meta:editing-cycles>1</meta:editing-cycles>
    <meta:editing-duration>PT0S</meta:editing-duration>
    <dc:title>i2doku-cz:030-kmenove-udaje:030-ucetnictvi:020-ciselnik-majetku:020-sfhanlst103f:start</dc:title>
  </office:meta>
</office:document-meta>
</file>