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11d7f422e15bd32fb685e20e82ff8c.pn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20-ciselnik-majetku:040-sfhanlst105f:start"/><text:bookmark-start text:name="__RefHeading___preruseni_odepisovani_1"/><text:bookmark-start text:name="preruseni_odepisovani"/>Přerušení odepisování<text:bookmark-end text:name="__RefHeading___preruseni_odepisovani_1"/><text:bookmark-end text:name="preruseni_odepisovani"/></text:h>
      <text:p text:style-name="Text_20_body">Platná legislativa umožňuje odepisování majetku přerušit, ale při dalším odepisování je nutné pokračovat způsobem, jako by odpisování přerušeno nebylo (a při splnění dalších zákonných podmínek). K zadání přerušení odepisování slouží tato strana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ac11d7f422e15bd32fb685e20e82ff8c.png" xlink:type="simple" xlink:show="embed" xlink:actuate="onLoad"/></draw:frame></text:p>
      <text:p text:style-name="Text_20_body">Stiskem ikony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 je možné zadávat roky přerušení odepisování pro příslušný majetek, a to zvlášť pro oblast účetních odpisů, vnitropodnikových odpisů a daňových odpisů aktivováním příslušného zaškrtávacího tlačítka.</text:p>
      <text:p text:style-name="Text_20_body">// Strana: /basstamm/sfhanlst00w/sfhanlst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1:39</meta:creation-date>
    <dc:creator>Generated</dc:creator>
    <dc:date>2026-08-17T06::31:39</dc:date>
    <dc:language>en-US</dc:language>
    <meta:editing-cycles>1</meta:editing-cycles>
    <meta:editing-duration>PT0S</meta:editing-duration>
    <dc:title>i2doku-cz:030-kmenove-udaje:030-ucetnictvi:020-ciselnik-majetku:040-sfhanlst105f:start</dc:title>
  </office:meta>
</office:document-meta>
</file>