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627dd25245ac7102b21051ce7d51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20-ciselnik-majetku:050-sfhanlst120f:start"/><text:bookmark-start text:name="__RefHeading___kontrola_1"/><text:bookmark-start text:name="kontrola"/>Kontrola<text:bookmark-end text:name="__RefHeading___kontrola_1"/><text:bookmark-end text:name="kontrola"/></text:h>
      <text:p text:style-name="Text_20_body">Na straně Kontrola jsou zobrazeny kontrolní informace - datum pořízení (kdy a kdo), datum poslední změny a popřípadě i datum zrušení a datum kontroly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c5627dd25245ac7102b21051ce7d51eb.png" xlink:type="simple" xlink:show="embed" xlink:actuate="onLoad"/></draw:frame></text:p>
      <text:p text:style-name="Text_20_body">// Strana: /basstamm/sfhanlst00w/sfhanlst12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3:29</meta:creation-date>
    <dc:creator>Generated</dc:creator>
    <dc:date>2026-08-17T06::33:29</dc:date>
    <dc:language>en-US</dc:language>
    <meta:editing-cycles>1</meta:editing-cycles>
    <meta:editing-duration>PT0S</meta:editing-duration>
    <dc:title>i2doku-cz:030-kmenove-udaje:030-ucetnictvi:020-ciselnik-majetku:050-sfhanlst120f:start</dc:title>
  </office:meta>
</office:document-meta>
</file>