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6302798e4019779cd07c5bac32632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30-ciselnik-bank:010-swban102f:start"/><text:bookmark-start text:name="__RefHeading___doplnujici_informace_1"/><text:bookmark-start text:name="doplnujici_informace"/>Doplňující informace<text:bookmark-end text:name="__RefHeading___doplnujici_informace_1"/><text:bookmark-end text:name="doplnujici_informace"/></text:h>
      <text:p text:style-name="Text_20_body">Na této straně zadáváme nebo jsou zobrazeny doplňující iformace o bankách.</text:p>
      <text:p text:style-name="Text_20_body"><draw:frame draw:style-name="media" draw:name="0" text:anchor-type="as-char" draw:z-index="0" svg:width="20.16125cm" style:rel-width="100%" svg:height="14.605cm" style:rel-height="scale"><draw:image xlink:href="Pictures/156302798e4019779cd07c5bac32632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banky </text:p>
          </table:table-cell>
          <table:table-cell office:value-type="string" table:style-name="tablecell">
            <text:p text:style-name="tablealignleft"> Přiřazení nebo zobrazení typu banky. Výběr z následujících možností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 = Zahraniční ban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B = Banka s poštovními šeky (ne clearingová banka)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 = Clearingová ban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 = Pošt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 = SWIF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Kód ovlivňuje při elektronickém zasílání plateb formát DTA a vede k rozšíření kontroly údajů v platebním styku. </text:p>
          </table:table-cell>
        </table:table-row>
        <table:table-row>
          <table:table-cell office:value-type="string" table:style-name="tablecell">
            <text:p text:style-name="tablealignleft"> ID pobočky </text:p>
          </table:table-cell>
          <table:table-cell office:value-type="string" table:style-name="tablecell">
            <text:p text:style-name="tablealignleft"> Možnost zadat identifikační číslo pobočky. </text:p>
          </table:table-cell>
        </table:table-row>
        <table:table-row>
          <table:table-cell office:value-type="string" table:style-name="tablecell">
            <text:p text:style-name="tablealignleft"> Nový kód banky </text:p>
          </table:table-cell>
          <table:table-cell office:value-type="string" table:style-name="tablecell">
            <text:p text:style-name="tablealignleft"> Možnost přiřadit nový kód banky, pokud je změněn (například při sloučení bank apod.). </text:p>
          </table:table-cell>
        </table:table-row>
        <table:table-row>
          <table:table-cell office:value-type="string" table:style-name="tablecell">
            <text:p text:style-name="tablealignleft"> Hlavní sídlo </text:p>
          </table:table-cell>
          <table:table-cell office:value-type="string" table:style-name="tablecell">
            <text:p text:style-name="tablealignleft"> Možnost přiřadit hlavní sídlo (například k pobočce). </text:p>
          </table:table-cell>
        </table:table-row>
        <table:table-row>
          <table:table-cell office:value-type="string" table:style-name="tablecell">
            <text:p text:style-name="tablealignleft"> Druh banky </text:p>
          </table:table-cell>
          <table:table-cell office:value-type="string" table:style-name="tablecell">
            <text:p text:style-name="tablealignleft"> Možnost vybrat druh banky z následujících možností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 = Hlavní sídlo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 = Hlavní místo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 = Pobočka </text:p>
          </table:table-cell>
        </table:table-row>
        <table:table-row>
          <table:table-cell office:value-type="string" table:style-name="tablecell">
            <text:p text:style-name="tablealignleft"> SWIFT </text:p>
          </table:table-cell>
          <table:table-cell office:value-type="string" table:style-name="tablecell">
            <text:p text:style-name="tablealignleft"> Možnost zadat SWIFT kód. </text:p>
          </table:table-cell>
        </table:table-row>
      </table:table>
      <text:p text:style-name="Text_20_body">// Strana: /basstamm/swban00w/swba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0:43</meta:creation-date>
    <dc:creator>Generated</dc:creator>
    <dc:date>2026-08-17T07::20:43</dc:date>
    <dc:language>en-US</dc:language>
    <meta:editing-cycles>1</meta:editing-cycles>
    <meta:editing-duration>PT0S</meta:editing-duration>
    <dc:title>i2doku-cz:030-kmenove-udaje:030-ucetnictvi:030-ciselnik-bank:010-swban102f:start</dc:title>
  </office:meta>
</office:document-meta>
</file>