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2a1d7936359b9c2031a9679663e003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30-ciselnik-bank:start"/><text:bookmark-start text:name="__RefHeading___ciselnik_bank_1"/><text:bookmark-start text:name="ciselnik_bank"/>Číselník bank<text:bookmark-end text:name="__RefHeading___ciselnik_bank_1"/><text:bookmark-end text:name="ciselnik_bank"/></text:h>
      <text:p text:style-name="Text_20_body">Ve standardu i/2 jsou v tomto číselníku předvyplněny identifikační údaje všech bank registrovaných v České republice.</text:p>
      <text:p text:style-name="Text_20_body">V tomto číselníku musí být minimálně vyplněny všechny firemní banky včetně poboček a banky všech dodavatelů.</text:p>
      <text:p text:style-name="Text_20_body">Správné vyplnění těchto informací je velice důležité zejména pro elektronický platební styk.</text:p>
      <text:h text:style-name="Heading_20_2" text:outline-level="2"><text:bookmark-start text:name="__RefHeading___adresa_banky_2"/><text:bookmark-start text:name="adresa_banky"/>Adresa banky<text:bookmark-end text:name="__RefHeading___adresa_banky_2"/><text:bookmark-end text:name="adresa_banky"/></text:h>
      <text:p text:style-name="Text_20_body">Na této straně zadáváme nebo jsou zobrazeny následující údaje o bankách.</text:p>
      <text:p text:style-name="Text_20_body"><draw:frame draw:style-name="media" draw:name="0" text:anchor-type="as-char" draw:z-index="0" svg:width="20.16125cm" style:rel-width="100%" svg:height="14.605cm" style:rel-height="scale"><draw:image xlink:href="Pictures/812a1d7936359b9c2031a9679663e00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ód banky </text:p>
          </table:table-cell>
          <table:table-cell office:value-type="string" table:style-name="tablecell">
            <text:p text:style-name="tablealignleft"> Zadání nebo zobrazení kódu banky (české banky mají kód banky doplněn pomlčkou, zahraniční banky ne). </text:p>
          </table:table-cell>
        </table:table-row>
        <table:table-row>
          <table:table-cell office:value-type="string" table:style-name="tablecell">
            <text:p text:style-name="tablealignleft"> Zkrácený název </text:p>
          </table:table-cell>
          <table:table-cell office:value-type="string" table:style-name="tablecell">
            <text:p text:style-name="tablealignleft"> Zadání nebo zobrazení zkráceného názvu banky. </text:p>
          </table:table-cell>
        </table:table-row>
        <table:table-row>
          <table:table-cell office:value-type="string" table:style-name="tablecell">
            <text:p text:style-name="tablealignleft"> Platný od </text:p>
          </table:table-cell>
          <table:table-cell office:value-type="string" table:style-name="tablecell">
            <text:p text:style-name="tablealignleft"> Zadání nebo zobrazení data platnosti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ebo zobrazení názvu banky. </text:p>
          </table:table-cell>
        </table:table-row>
        <table:table-row>
          <table:table-cell office:value-type="string" table:style-name="tablecell">
            <text:p text:style-name="tablealignleft"> Adresa banky, Ulice, PSČ/Místo </text:p>
          </table:table-cell>
          <table:table-cell office:value-type="string" table:style-name="tablecell">
            <text:p text:style-name="tablealignleft"> Možnost zadat adresu banky. </text:p>
          </table:table-cell>
        </table:table-row>
        <table:table-row>
          <table:table-cell office:value-type="string" table:style-name="tablecell">
            <text:p text:style-name="tablealignleft"> Telefon </text:p>
          </table:table-cell>
          <table:table-cell office:value-type="string" table:style-name="tablecell">
            <text:p text:style-name="tablealignleft"> Možnost zadat telefonní číslo. </text:p>
          </table:table-cell>
        </table:table-row>
        <table:table-row>
          <table:table-cell office:value-type="string" table:style-name="tablecell">
            <text:p text:style-name="tablealignleft"> Fax </text:p>
          </table:table-cell>
          <table:table-cell office:value-type="string" table:style-name="tablecell">
            <text:p text:style-name="tablealignleft"> Možnost zadat číslo faxu. </text:p>
          </table:table-cell>
        </table:table-row>
        <table:table-row>
          <table:table-cell office:value-type="string" table:style-name="tablecell">
            <text:p text:style-name="tablealignleft"> Předvolba </text:p>
          </table:table-cell>
          <table:table-cell office:value-type="string" table:style-name="tablecell">
            <text:p text:style-name="tablealignleft"> Možnost zadat telefonní předvolbu. </text:p>
          </table:table-cell>
        </table:table-row>
        <table:table-row>
          <table:table-cell office:value-type="string" table:style-name="tablecell">
            <text:p text:style-name="tablealignleft"> Kód země </text:p>
          </table:table-cell>
          <table:table-cell office:value-type="string" table:style-name="tablecell">
            <text:p text:style-name="tablealignleft"> Možnost přiřadit kód země. </text:p>
          </table:table-cell>
        </table:table-row>
      </table:table>
      <text:p text:style-name="Text_20_body">Při zadávání údajů do číselníku bank je třeba rozlišovat, zda se jedná o zadání centrály konkrétní banky nebo zda se jedná o zadání pobočky. Ke každé centrále lze zadat libovolný počet poboček - podle potřeb uživatele. Zadání pobočky je nutné u firemních bank.</text:p>
      <text:p text:style-name="Text_20_body">Postup při zadávání konkrétní pobočky: aktivní kurzor nastavit na centrálu příslušné banky, stisknout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, potom se otevře pole s názvem ID (identifikace pobočky). Do tohoto pole se vyplní číslo konkrétní pobočky (je obsahem smlouvy o zřízení účtu), případně je možné jednotlivé pobočky číslovat pořadově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30-ucetnictvi:030-ciselnik-bank:010-swban102f:start" text:style-name="Internet_20_link" text:visited-style-name="Visited_20_Internet_20_Link">Doplňující informace</text:a></text:p>
        </text:list-item>
      </text:list>
      <text:line-break/>
      <text:p text:style-name="Text_20_body">// Strana: /basstamm/swban00w // <text:line-break/>
// Strana: /basstamm/swban00w/_set_0 // <text:line-break/>
// Strana: /basstamm/swban00w/_set_1 // <text:line-break/>
// Strana: /basstamm/swban00w/swba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7:51</meta:creation-date>
    <dc:creator>Generated</dc:creator>
    <dc:date>2026-08-17T06::27:51</dc:date>
    <dc:language>en-US</dc:language>
    <meta:editing-cycles>1</meta:editing-cycles>
    <meta:editing-duration>PT0S</meta:editing-duration>
    <dc:title>i2doku-cz:030-kmenove-udaje:030-ucetnictvi:030-ciselnik-bank:start</dc:title>
  </office:meta>
</office:document-meta>
</file>