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0a1cfa4a1e9242b49ee1b659a546d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40-ciselnik-projektu:010-srhprjst102f:start"/><text:bookmark-start text:name="__RefHeading___prirazeni_a_kontrola_1"/><text:bookmark-start text:name="prirazeni_a_kontrola"/>Přiřazení a kontrola<text:bookmark-end text:name="__RefHeading___prirazeni_a_kontrola_1"/><text:bookmark-end text:name="prirazeni_a_kontrola"/></text:h>
      <text:p text:style-name="Text_20_body">Na této straně zadáváme nebo jsou zobrazeny následující údaje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2d0a1cfa4a1e9242b49ee1b659a546d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Přiřazení</text:span></text:span>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iřazení nákladového střediska z číselníku středisek, na které se provádí účtování projektu. </text:p>
          </table:table-cell>
        </table:table-row>
        <table:table-row>
          <table:table-cell office:value-type="string" table:style-name="tablecell">
            <text:p text:style-name="tablealignleft"> Zástupce </text:p>
          </table:table-cell>
          <table:table-cell office:value-type="string" table:style-name="tablecell">
            <text:p text:style-name="tablealignleft"> Přiřazení zástupce z číselníku zástupců, je-li projektu zástupce pevně stanoven. </text:p>
          </table:table-cell>
        </table:table-row>
        <table:table-row>
          <table:table-cell office:value-type="string" table:style-name="tablecell">
            <text:p text:style-name="tablealignleft"> Hlavní projekt </text:p>
          </table:table-cell>
          <table:table-cell office:value-type="string" table:style-name="tablecell">
            <text:p text:style-name="tablealignleft"> Přiřazení hlavního projektu z číselníku projektů (projektu, který má vyšší úroveň sumarizace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Emphasis"><text:span text:style-name="Strong_20_Emphasis">Kontrola</text:span></text:span> </text:p>
          </table:table-cell>
        </table:table-row>
        <table:table-row>
          <table:table-cell office:value-type="string" table:style-name="tablecell">
            <text:p text:style-name="tablealignleft"> Start </text:p>
          </table:table-cell>
          <table:table-cell office:value-type="string" table:style-name="tablecell">
            <text:p text:style-name="tablealignleft"> Zadání nebo zobrazení data zahájení projektu. </text:p>
          </table:table-cell>
        </table:table-row>
        <table:table-row>
          <table:table-cell office:value-type="string" table:style-name="tablecell">
            <text:p text:style-name="tablealignleft"> Konec </text:p>
          </table:table-cell>
          <table:table-cell office:value-type="string" table:style-name="tablecell">
            <text:p text:style-name="tablealignleft"> Zadání nebo zobrazení data ukončení projektu. </text:p>
          </table:table-cell>
        </table:table-row>
        <table:table-row>
          <table:table-cell office:value-type="string" table:style-name="tablecell">
            <text:p text:style-name="tablealignleft"> Zablokováno </text:p>
          </table:table-cell>
          <table:table-cell office:value-type="string" table:style-name="tablecell">
            <text:p text:style-name="tablealignleft"> Pokud je zaškrtávací tlačítko aktivní, je projekt zablokován (nelze ho použít při zaúčtování a v rámci zakázky). </text:p>
          </table:table-cell>
        </table:table-row>
        <table:table-row>
          <table:table-cell office:value-type="string" table:style-name="tablecell">
            <text:p text:style-name="tablealignleft"> Stav </text:p>
          </table:table-cell>
          <table:table-cell office:value-type="string" table:style-name="tablecell">
            <text:p text:style-name="tablealignleft"> Přiřazení stavu projektu. Výběr z následujících možností: Otevřeno/Ve zpracování/Vyřízeno. </text:p>
          </table:table-cell>
        </table:table-row>
      </table:table>
      <text:p text:style-name="Text_20_body">// Strana: /basstamm/srhprjst00w/srhprj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57:30</meta:creation-date>
    <dc:creator>Generated</dc:creator>
    <dc:date>2026-08-17T17::57:30</dc:date>
    <dc:language>en-US</dc:language>
    <meta:editing-cycles>1</meta:editing-cycles>
    <meta:editing-duration>PT0S</meta:editing-duration>
    <dc:title>i2doku-cz:030-kmenove-udaje:030-ucetnictvi:040-ciselnik-projektu:010-srhprjst102f:start</dc:title>
  </office:meta>
</office:document-meta>
</file>