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c0e2f9c9f528083e654eaa2f8ebd8e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40-ciselnik-projektu:020-srhprjst103f:start"/><text:bookmark-start text:name="__RefHeading___adresy_1"/><text:bookmark-start text:name="adresy"/>Adresy<text:bookmark-end text:name="__RefHeading___adresy_1"/><text:bookmark-end text:name="adresy"/></text:h>
      <text:h text:style-name="Heading_20_2" text:outline-level="2"><text:bookmark-start text:name="__RefHeading___cislo_adresy_2"/><text:bookmark-start text:name="cislo_adresy"/>Číslo adresy<text:bookmark-end text:name="__RefHeading___cislo_adresy_2"/><text:bookmark-end text:name="cislo_adresy"/></text:h>
      <text:p text:style-name="Text_20_body">Na této straně můžeme zadat libovolný počet adres (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) k projektu a určit jakou funkci mají plnit (například fakturační adresa, expediční adresa atd.).</text:p>
      <text:p text:style-name="Text_20_body"><draw:frame draw:style-name="media" draw:name="1" text:anchor-type="as-char" draw:z-index="1" svg:width="21.087291666667cm" style:rel-width="100%" svg:height="15.927916666667cm" style:rel-height="scale"><draw:image xlink:href="Pictures/c0e2f9c9f528083e654eaa2f8ebd8ed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Zadání nebo zobrazení čísla adresy. </text:p>
          </table:table-cell>
        </table:table-row>
        <table:table-row>
          <table:table-cell office:value-type="string" table:style-name="tablecell">
            <text:p text:style-name="tablealignleft"> Adresa </text:p>
          </table:table-cell>
          <table:table-cell office:value-type="string" table:style-name="tablecell">
            <text:p text:style-name="tablealignleft"> Přiřazení adresy z číselníku adres (dále se zobrazují některé údaje z číselníku adres). </text:p>
          </table:table-cell>
        </table:table-row>
        <table:table-row>
          <table:table-cell office:value-type="string" table:style-name="tablecell">
            <text:p text:style-name="tablealignleft"> Druh adresy </text:p>
          </table:table-cell>
          <table:table-cell office:value-type="string" table:style-name="tablecell">
            <text:p text:style-name="tablealignleft"> Přiřazení druhu adresy z číselníku druhů adres. Druh adresy označuje funkci, kterou adresa plní (např. fakturační adresa, expediční adresa atd.). </text:p>
          </table:table-cell>
        </table:table-row>
      </table:table>
      <text:h text:style-name="Heading_20_2" text:outline-level="2"><text:bookmark-start text:name="__RefHeading___adresa_3"/><text:bookmark-start text:name="adresa"/>Adresa<text:bookmark-end text:name="__RefHeading___adresa_3"/><text:bookmark-end text:name="adresa"/></text:h>
      <text:p text:style-name="Text_20_body">Na této straně jsou zobrazeny údaje z číselníku adres k vybrané adrese.</text:p>
      <text:p text:style-name="Text_20_body">// Strana: /basstamm/srhprjst00w/srhprjst10302f //
// Strana: /basstamm/srhprjst00w/srhprjst10301f // <text:line-break/>
// Strana: /basstamm/srhprjst00w/srhprjst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47:54</meta:creation-date>
    <dc:creator>Generated</dc:creator>
    <dc:date>2026-08-17T11::47:54</dc:date>
    <dc:language>en-US</dc:language>
    <meta:editing-cycles>1</meta:editing-cycles>
    <meta:editing-duration>PT0S</meta:editing-duration>
    <dc:title>i2doku-cz:030-kmenove-udaje:030-ucetnictvi:040-ciselnik-projektu:020-srhprjst103f:start</dc:title>
  </office:meta>
</office:document-meta>
</file>