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40-srhprjst104f:start"/><text:bookmark-start text:name="__RefHeading___podminky_slev_1"/><text:bookmark-start text:name="podminky_slev"/>Podmínky slev<text:bookmark-end text:name="__RefHeading___podminky_slev_1"/><text:bookmark-end text:name="podminky_slev"/></text:h>
      <text:p text:style-name="Text_20_body">Tato strana je funkční podle nastavení parametrů systému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/Skupina zboží </text:p>
          </table:table-cell>
          <table:table-cell office:value-type="string" table:style-name="tablecell">
            <text:p text:style-name="tablealignleft"> Přiřazená sleva se vztahuje vždy na hlavní skupiny zboží. Přiřazení slevy na jednotlivé zboží není možné. </text:p>
          </table:table-cell>
        </table:table-row>
        <table:table-row>
          <table:table-cell office:value-type="string" table:style-name="tablecell">
            <text:p text:style-name="tablealignleft"> Platný od/do </text:p>
          </table:table-cell>
          <table:table-cell office:value-type="string" table:style-name="tablecell">
            <text:p text:style-name="tablealignleft"> Časový interval vztahující se k platnosti slevy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Výše základní slevy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Výše zvláštní slevy. </text:p>
          </table:table-cell>
        </table:table-row>
        <table:table-row>
          <table:table-cell office:value-type="string" table:style-name="tablecell">
            <text:p text:style-name="tablealignleft"> Ceníky </text:p>
          </table:table-cell>
          <table:table-cell office:value-type="string" table:style-name="tablecell">
            <text:p text:style-name="tablealignleft"> Podklad pro propočet slev a podmínky slev. </text:p>
          </table:table-cell>
        </table:table-row>
        <table:table-row>
          <table:table-cell office:value-type="string" table:style-name="tablecell">
            <text:p text:style-name="tablealignleft"> Základní datum </text:p>
          </table:table-cell>
          <table:table-cell office:value-type="string" table:style-name="tablecell">
            <text:p text:style-name="tablealignleft"> Datum, kdy byla definována základní sleva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Výše přiřazených podmínek se určuje přes standardní slevy na položku (číslo slevy na položku) nebo skupinu zboží (číslo skupinové slevy)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Pole pro poznámku slouží k bližšímu určení slevy. </text:p>
          </table:table-cell>
        </table:table-row>
      </table:table>
      <text:p text:style-name="Text_20_body">Byla-li přiřazena zákazníkovi sleva na skupinu zboží, má tato nižší prioritu než ta sleva, která byla přiřazena projektu. Ta je důležitější vždy, je-li evidována a propočítávána zakázka vztahující se k projektu.</text:p>
      <text:p text:style-name="Text_20_body">// Strana: /basstamm/srhprjst00w/srhprjst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8:50</meta:creation-date>
    <dc:creator>Generated</dc:creator>
    <dc:date>2026-08-17T07::08:50</dc:date>
    <dc:language>en-US</dc:language>
    <meta:editing-cycles>1</meta:editing-cycles>
    <meta:editing-duration>PT0S</meta:editing-duration>
    <dc:title>i2doku-cz:030-kmenove-udaje:030-ucetnictvi:040-ciselnik-projektu:040-srhprjst104f:start</dc:title>
  </office:meta>
</office:document-meta>
</file>