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59bf4864bf13c1402c4ade3f2adf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40-ciselnik-projektu:050-srhprjst105f:start"/><text:bookmark-start text:name="__RefHeading___poznamky_1"/><text:bookmark-start text:name="poznamky"/>Poznámky<text:bookmark-end text:name="__RefHeading___poznamky_1"/><text:bookmark-end text:name="poznamky"/></text:h>
      <text:p text:style-name="Text_20_body">Zde může být ke každému projektu uložen individuální text. Text se netiskne na žádný formulář, slouží pouze pro informaci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be59bf4864bf13c1402c4ade3f2adf49.jpg" xlink:type="simple" xlink:show="embed" xlink:actuate="onLoad"/></draw:frame></text:p>
      <text:p text:style-name="Text_20_body">// Strana: /basstamm/srhprjst00w/srhprjst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47:48</meta:creation-date>
    <dc:creator>Generated</dc:creator>
    <dc:date>2026-08-17T15::47:48</dc:date>
    <dc:language>en-US</dc:language>
    <meta:editing-cycles>1</meta:editing-cycles>
    <meta:editing-duration>PT0S</meta:editing-duration>
    <dc:title>i2doku-cz:030-kmenove-udaje:030-ucetnictvi:040-ciselnik-projektu:050-srhprjst105f:start</dc:title>
  </office:meta>
</office:document-meta>
</file>