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3284b811b27cc08f073f000d3aa23e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30-ucetnictvi:040-ciselnik-projektu:060-srhprjst106f:start"/><text:bookmark-start text:name="__RefHeading___kontrola_1"/><text:bookmark-start text:name="kontrola"/>Kontrola<text:bookmark-end text:name="__RefHeading___kontrola_1"/><text:bookmark-end text:name="kontrola"/></text:h>
      <text:p text:style-name="Text_20_body">Kontrolní údaje doplní systém automaticky a nemohou být změněny, s výjimkou data kontroly.</text:p>
      <text:p text:style-name="Text_20_body"><draw:frame draw:style-name="media" draw:name="0" text:anchor-type="as-char" draw:z-index="0" svg:width="21.087291666667cm" style:rel-width="100%" svg:height="15.927916666667cm" style:rel-height="scale"><draw:image xlink:href="Pictures/83284b811b27cc08f073f000d3aa23eb.jpg" xlink:type="simple" xlink:show="embed" xlink:actuate="onLoad"/></draw:frame></text:p>
      <text:p text:style-name="Text_20_body">// Strana: /basstamm/srhprjst00w/srhprjst106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5::16:30</meta:creation-date>
    <dc:creator>Generated</dc:creator>
    <dc:date>2026-08-17T15::16:30</dc:date>
    <dc:language>en-US</dc:language>
    <meta:editing-cycles>1</meta:editing-cycles>
    <meta:editing-duration>PT0S</meta:editing-duration>
    <dc:title>i2doku-cz:030-kmenove-udaje:030-ucetnictvi:040-ciselnik-projektu:060-srhprjst106f:start</dc:title>
  </office:meta>
</office:document-meta>
</file>