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78b593be7c89f4d451c7ab0fd2e29a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70_set_2:start"/><text:bookmark-start text:name="__RefHeading___dilci_projekty_1"/><text:bookmark-start text:name="dilci_projekty"/>Dílčí projekty<text:bookmark-end text:name="__RefHeading___dilci_projekty_1"/><text:bookmark-end text:name="dilci_projekty"/></text:h>
      <text:p text:style-name="Text_20_body">Ke každému projektu může být přiřazeno libovolné množství dílčích projektů. Nový dílčí projekt zadáme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(Dílčí projekty musí být předem zadány do číselníku dílčích projektů.)</text:p>
      <text:p text:style-name="Text_20_body"><draw:frame draw:style-name="media" draw:name="1" text:anchor-type="as-char" draw:z-index="1" svg:width="21.087291666667cm" style:rel-width="100%" svg:height="15.927916666667cm" style:rel-height="scale"><draw:image xlink:href="Pictures/78b593be7c89f4d451c7ab0fd2e29a2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Přiřazení čísla dílčího projektu z číselníku dílčích projektů. (Po zadání se zobrazí název dílčího projektu.)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ou poznámku k dílčímu projektu. </text:p>
          </table:table-cell>
        </table:table-row>
        <table:table-row>
          <table:table-cell office:value-type="string" table:style-name="tablecell">
            <text:p text:style-name="tablealignleft"> Zaměstnanec </text:p>
          </table:table-cell>
          <table:table-cell office:value-type="string" table:style-name="tablecell">
            <text:p text:style-name="tablealignleft"> Možnost přiřadit zaměstnance z číselníku zaměstnanců k dílčímu projektu. </text:p>
          </table:table-cell>
        </table:table-row>
        <table:table-row>
          <table:table-cell office:value-type="string" table:style-name="tablecell">
            <text:p text:style-name="tablealignleft"> Start </text:p>
          </table:table-cell>
          <table:table-cell office:value-type="string" table:style-name="tablecell">
            <text:p text:style-name="tablealignleft"> Zadání data zahájení dílčího projektu. </text:p>
          </table:table-cell>
        </table:table-row>
        <table:table-row>
          <table:table-cell office:value-type="string" table:style-name="tablecell">
            <text:p text:style-name="tablealignleft"> Konec </text:p>
          </table:table-cell>
          <table:table-cell office:value-type="string" table:style-name="tablecell">
            <text:p text:style-name="tablealignleft"> Zadání data ukončení dílčího projektu. </text:p>
          </table:table-cell>
        </table:table-row>
        <table:table-row>
          <table:table-cell office:value-type="string" table:style-name="tablecell">
            <text:p text:style-name="tablealignleft"> Stav </text:p>
          </table:table-cell>
          <table:table-cell office:value-type="string" table:style-name="tablecell">
            <text:p text:style-name="tablealignleft"> Přiřazení stavu dílčího projektu. Výběr z následujících možností: Otevřeno/Ve zpracování/Vyřízeno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Pokud je zaškrtávací tlačítko aktivní, je projekt zablokován (nelze ho použít při zaúčtování a v rámci zakázky). </text:p>
          </table:table-cell>
        </table:table-row>
        <table:table-row>
          <table:table-cell office:value-type="string" table:style-name="tablecell">
            <text:p text:style-name="tablealignleft"> Uzavřený </text:p>
          </table:table-cell>
          <table:table-cell office:value-type="string" table:style-name="tablecell">
            <text:p text:style-name="tablealignleft"> Pokud je zaškrtávací tlačítko aktivní, je dílčí projekt již uzavřený. </text:p>
          </table:table-cell>
        </table:table-row>
        <table:table-row>
          <table:table-cell office:value-type="string" table:style-name="tablecell">
            <text:p text:style-name="tablealignleft"> S fázemi </text:p>
          </table:table-cell>
          <table:table-cell office:value-type="string" table:style-name="tablecell">
            <text:p text:style-name="tablealignleft"> Pokud je zaškrtávací tlačítko aktivní, mohou být k dílčímu projektu zadány jednotlivé fáze tohoto dílčího projektu. </text:p>
          </table:table-cell>
        </table:table-row>
        <table:table-row>
          <table:table-cell office:value-type="string" table:style-name="tablecell">
            <text:p text:style-name="tablealignleft"> Časové rozlišení </text:p>
          </table:table-cell>
          <table:table-cell office:value-type="string" table:style-name="tablecell">
            <text:p text:style-name="tablealignleft"> Pokud je zaškrtávací tlačítko aktivní, je možné v rámci tohoto dílčího projektu účtovat časové rozlišení. </text:p>
          </table:table-cell>
        </table:table-row>
        <table:table-row>
          <table:table-cell office:value-type="string" table:style-name="tablecell">
            <text:p text:style-name="tablealignleft"> Stav časového rozlišení </text:p>
          </table:table-cell>
          <table:table-cell office:value-type="string" table:style-name="tablecell">
            <text:p text:style-name="tablealignleft"> Přiřazení stavu časového rozlišení. Výběr z následujících možností: pozitivní/negativní. </text:p>
          </table:table-cell>
        </table:table-row>
        <table:table-row>
          <table:table-cell office:value-type="string" table:style-name="tablecell">
            <text:p text:style-name="tablealignleft"> Kalkulace </text:p>
          </table:table-cell>
          <table:table-cell office:value-type="string" table:style-name="tablecell">
            <text:p text:style-name="tablealignleft"> Pokud je zaškrtávací tlačítko aktivní, můžeme k tomuto dílčímu projektu vytvářet kalkulac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30-ucetnictvi:040-ciselnik-projektu:070_set_2:010-srhprjst20201f:start" text:style-name="Internet_20_link" text:visited-style-name="Visited_20_Internet_20_Link">Fáze</text:a></text:p>
        </text:list-item>
        <text:list-item>
          <text:p text:style-name="List_20_1_Content"><text:a xlink:type="simple" xlink:href="https://wiki.data-norms.cz/doku.php?id=i2doku-cz:030-kmenove-udaje:030-ucetnictvi:040-ciselnik-projektu:070_set_2:020-srhprjst20203f:start" text:style-name="Internet_20_link" text:visited-style-name="Visited_20_Internet_20_Link">Poznámka</text:a></text:p>
        </text:list-item>
        <text:list-item>
          <text:p text:style-name="List_20_1_Content_Last"><text:a xlink:type="simple" xlink:href="https://wiki.data-norms.cz/doku.php?id=i2doku-cz:030-kmenove-udaje:030-ucetnictvi:040-ciselnik-projektu:070_set_2:030-sxwmerkm001f:start" text:style-name="Internet_20_link" text:visited-style-name="Visited_20_Internet_20_Link">Atributy</text:a></text:p>
        </text:list-item>
      </text:list>
      <text:line-break/>
      <text:p text:style-name="Text_20_body">// Strana: /basstamm/srhprjst00w/srhprjst20101f // <text:line-break/>
// Strana: /basstamm/srhprjst00w/_set_2 // <text:line-break/>
// Strana: /basstamm/srhprjst00w/srhprjst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4</meta:creation-date>
    <dc:creator>Generated</dc:creator>
    <dc:date>2026-08-15T10::12:54</dc:date>
    <dc:language>en-US</dc:language>
    <meta:editing-cycles>1</meta:editing-cycles>
    <meta:editing-duration>PT0S</meta:editing-duration>
    <dc:title>i2doku-cz:030-kmenove-udaje:030-ucetnictvi:040-ciselnik-projektu:070_set_2:start</dc:title>
  </office:meta>
</office:document-meta>
</file>