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f0986e14980afc58a4ae049dd98ac56.jpg"/>
  <manifest:file-entry manifest:media-type="image/jpeg" manifest:full-path="Pictures/f560f08e5ba578574fe81aba8f17dd5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30-ucetnictvi:040-ciselnik-projektu:start"/><text:bookmark-start text:name="__RefHeading___ciselnik_projektu_1"/><text:bookmark-start text:name="ciselnik_projektu"/>Číselník projektů<text:bookmark-end text:name="__RefHeading___ciselnik_projektu_1"/><text:bookmark-end text:name="ciselnik_projektu"/></text:h>
      <text:p text:style-name="Text_20_body">Používá-li se účetnictví projektů, musí být všechny projekty, ke kterým mají být v rámci zakázek a účetnictví připojeny informace, zadány do tohoto do číselníku. Dříve než může být zaevidován projekt, musí být zákazník, ke kterému se projekt váže, zaevidován v číselníku zákazníků. Je-li projekt ještě s jinými projekty sumarizován do hlavního projektu, musí být tento hlavní projekt již rovněž evidován. Struktura dílčích projektů musí být také sestavena před zadáváním projektů.</text:p>
      <text:p text:style-name="Text_20_body">Informace o konkrétním projektu již evidovaném v číselníku projektů zobrazíme výběrem projektu nebo zadáním hledaného výrazu případně čísla zákazníka nebo zkráceného jména zákazníka v horní části okna.</text:p>
      <text:p text:style-name="Text_20_body">Nový projekt zadáme do číselníku projektů pomocí ikony <draw:frame draw:style-name="media" draw:name="0" text:anchor-type="as-char" draw:z-index="0" svg:width="0.635cm" svg:height="0.635cm"><draw:image xlink:href="Pictures/1f0986e14980afc58a4ae049dd98ac56.jpg" xlink:type="simple" xlink:show="embed" xlink:actuate="onLoad"/></draw:frame> v hlavní nástrojové liště. (Systém kontroluje, aby nebyla pořízena duplicitní čísla projektů, pokud se tak stane zobrazí hlášku, že datová věta již existuje a takovýto projekt nezaloží.)</text:p>
      <text:h text:style-name="Heading_20_2" text:outline-level="2"><text:bookmark-start text:name="__RefHeading___zakladni_udaje_2"/><text:bookmark-start text:name="zakladni_udaje"/>Základní údaje<text:bookmark-end text:name="__RefHeading___zakladni_udaje_2"/><text:bookmark-end text:name="zakladni_udaje"/></text:h>
      <text:p text:style-name="Text_20_body"><draw:frame draw:style-name="media" draw:name="1" text:anchor-type="as-char" draw:z-index="1" svg:width="21.087291666667cm" style:rel-width="100%" svg:height="15.927916666667cm" style:rel-height="scale"><draw:image xlink:href="Pictures/f560f08e5ba578574fe81aba8f17dd56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Projekt </text:p>
          </table:table-cell>
          <table:table-cell office:value-type="string" table:style-name="tablecell">
            <text:p text:style-name="tablealignleft"> Zadání nebo zobrazení čísla projektu. </text:p>
          </table:table-cell>
        </table:table-row>
        <table:table-row>
          <table:table-cell office:value-type="string" table:style-name="tablecell">
            <text:p text:style-name="tablealignleft"> Hledaný výraz </text:p>
          </table:table-cell>
          <table:table-cell office:value-type="string" table:style-name="tablecell">
            <text:p text:style-name="tablealignleft"> Zadání nebo zobrazení hledaného výrazu. </text:p>
          </table:table-cell>
        </table:table-row>
        <table:table-row>
          <table:table-cell office:value-type="string" table:style-name="tablecell">
            <text:p text:style-name="tablealignleft"> Zákazník </text:p>
          </table:table-cell>
          <table:table-cell office:value-type="string" table:style-name="tablecell">
            <text:p text:style-name="tablealignleft"> Přiřazení čísla zákazníka z číselníku zákazníků. </text:p>
          </table:table-cell>
        </table:table-row>
        <table:table-row>
          <table:table-cell office:value-type="string" table:style-name="tablecell">
            <text:p text:style-name="tablealignleft"> Zkrácené jméno </text:p>
          </table:table-cell>
          <table:table-cell office:value-type="string" table:style-name="tablecell">
            <text:p text:style-name="tablealignleft"> Zadání nebo zobrazení zkráceného jména zákazníka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Zadání nebo zobrazení názvu projektu. </text:p>
          </table:table-cell>
        </table:table-row>
        <table:table-row>
          <table:table-cell office:value-type="string" table:style-name="tablecell">
            <text:p text:style-name="tablealignleft"> Vedoucí projektu </text:p>
          </table:table-cell>
          <table:table-cell office:value-type="string" table:style-name="tablecell">
            <text:p text:style-name="tablealignleft"> Zde je možné přiřadit vedoucího projektu - zaměstnance z číselníku zaměstnanců. </text:p>
          </table:table-cell>
        </table:table-row>
        <table:table-row>
          <table:table-cell office:value-type="string" table:style-name="tablecell">
            <text:p text:style-name="tablealignleft"> Zodpovědný </text:p>
          </table:table-cell>
          <table:table-cell office:value-type="string" table:style-name="tablecell">
            <text:p text:style-name="tablealignleft"> Zadání nebo zobrazení jména osoby odpovědné za projekt. </text:p>
          </table:table-cell>
        </table:table-row>
        <table:table-row>
          <table:table-cell office:value-type="string" table:style-name="tablecell">
            <text:p text:style-name="tablealignleft"> Místo </text:p>
          </table:table-cell>
          <table:table-cell office:value-type="string" table:style-name="tablecell">
            <text:p text:style-name="tablealignleft"> Možnost přiřadit místo projektu. </text:p>
          </table:table-cell>
        </table:table-row>
        <table:table-row>
          <table:table-cell office:value-type="string" table:style-name="tablecell">
            <text:p text:style-name="tablealignleft"> Druh projektu </text:p>
          </table:table-cell>
          <table:table-cell office:value-type="string" table:style-name="tablecell">
            <text:p text:style-name="tablealignleft"> Přepínací tlačítko pro výběr druhu projektu. </text:p>
          </table:table-cell>
        </table:table-row>
        <table:table-row>
          <table:table-cell office:value-type="string" table:style-name="tablecell">
            <text:p text:style-name="tablealignleft"> Úroveň součtu </text:p>
          </table:table-cell>
          <table:table-cell office:value-type="string" table:style-name="tablecell">
            <text:p text:style-name="tablealignleft"> Možnost zadání úrovně součtu pro provádění sumarizací v rámci tohoto projektu (například je-li úroveň součtu 4, potom může být v projektu provedena sumarizace úrovní 1 až 3). </text:p>
          </table:table-cell>
        </table:table-row>
      </table:table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30-kmenove-udaje:030-ucetnictvi:040-ciselnik-projektu:010-srhprjst102f:start" text:style-name="Internet_20_link" text:visited-style-name="Visited_20_Internet_20_Link">Přiřazení a kontrola</text:a></text:p>
        </text:list-item>
        <text:list-item>
          <text:p text:style-name="List_20_1_Content"><text:a xlink:type="simple" xlink:href="https://wiki.data-norms.cz/doku.php?id=i2doku-cz:030-kmenove-udaje:030-ucetnictvi:040-ciselnik-projektu:020-srhprjst103f:start" text:style-name="Internet_20_link" text:visited-style-name="Visited_20_Internet_20_Link">Adresy</text:a></text:p>
        </text:list-item>
        <text:list-item>
          <text:p text:style-name="List_20_1_Content"><text:a xlink:type="simple" xlink:href="https://wiki.data-norms.cz/doku.php?id=i2doku-cz:030-kmenove-udaje:030-ucetnictvi:040-ciselnik-projektu:030-sxwmerkm000f:start" text:style-name="Internet_20_link" text:visited-style-name="Visited_20_Internet_20_Link">Atributy projektů</text:a></text:p>
        </text:list-item>
        <text:list-item>
          <text:p text:style-name="List_20_1_Content"><text:a xlink:type="simple" xlink:href="https://wiki.data-norms.cz/doku.php?id=i2doku-cz:030-kmenove-udaje:030-ucetnictvi:040-ciselnik-projektu:040-srhprjst104f:start" text:style-name="Internet_20_link" text:visited-style-name="Visited_20_Internet_20_Link">Podmínky slev</text:a></text:p>
        </text:list-item>
        <text:list-item>
          <text:p text:style-name="List_20_1_Content"><text:a xlink:type="simple" xlink:href="https://wiki.data-norms.cz/doku.php?id=i2doku-cz:030-kmenove-udaje:030-ucetnictvi:040-ciselnik-projektu:050-srhprjst105f:start" text:style-name="Internet_20_link" text:visited-style-name="Visited_20_Internet_20_Link">Poznámky</text:a></text:p>
        </text:list-item>
        <text:list-item>
          <text:p text:style-name="List_20_1_Content"><text:a xlink:type="simple" xlink:href="https://wiki.data-norms.cz/doku.php?id=i2doku-cz:030-kmenove-udaje:030-ucetnictvi:040-ciselnik-projektu:060-srhprjst106f:start" text:style-name="Internet_20_link" text:visited-style-name="Visited_20_Internet_20_Link">060-srhprjst106f</text:a></text:p>
        </text:list-item>
        <text:list-item>
          <text:p text:style-name="List_20_1_Content_Last"><text:a xlink:type="simple" xlink:href="https://wiki.data-norms.cz/doku.php?id=i2doku-cz:030-kmenove-udaje:030-ucetnictvi:040-ciselnik-projektu:070_set_2:start" text:style-name="Internet_20_link" text:visited-style-name="Visited_20_Internet_20_Link">Dílčí projekty</text:a></text:p>
        </text:list-item>
      </text:list>
      <text:line-break/>
      <text:p text:style-name="Text_20_body">Stránky v této kategorii:</text:p>
      <text:p text:style-name="Text_20_body">Žádné stránky v této kategorii.</text:p>
      <text:line-break/>
      <text:p text:style-name="Text_20_body">// Strana: /basstamm/srhprjst00w/srhprjst101f // <text:line-break/>
// Strana: /basstamm/srhprjst00w/_set_1 // <text:line-break/>
// Strana: /basstamm/srhprjst00w/_set_0 // <text:line-break/>
// Strana: /basstamm/srhprjst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1::02:12</meta:creation-date>
    <dc:creator>Generated</dc:creator>
    <dc:date>2026-08-17T11::02:12</dc:date>
    <dc:language>en-US</dc:language>
    <meta:editing-cycles>1</meta:editing-cycles>
    <meta:editing-duration>PT0S</meta:editing-duration>
    <dc:title>i2doku-cz:030-kmenove-udaje:030-ucetnictvi:040-ciselnik-projektu:start</dc:title>
  </office:meta>
</office:document-meta>
</file>