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020-davkova-zmena:010-sxmbatcm10w:start"/><text:bookmark-start text:name="__RefHeading___davkova_zmena_poli_kmenovych_udaju_1"/><text:bookmark-start text:name="davkova_zmena_poli_kmenovych_udaju"/>Dávková změna polí kmenových údajů<text:bookmark-end text:name="__RefHeading___davkova_zmena_poli_kmenovych_udaju_1"/><text:bookmark-end text:name="davkova_zmena_poli_kmenovych_udaju"/></text:h>
      <text:p text:style-name="Text_20_body">
<text:line-break/></text:p>
      <text:p text:style-name="Text_20_body">// Strana: /basstamm/sxmbatcm10w // <text:line-break/>
// Strana: /basstamm/sxmbatcm10w/_set_0 // <text:line-break/>
// Strana: /basstamm/sxmbatcm10w/sxmbatcm101f // <text:line-break/>
// Strana: /basstamm/sxmbatcm1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20:17</meta:creation-date>
    <dc:creator>Generated</dc:creator>
    <dc:date>2026-08-17T17::20:17</dc:date>
    <dc:language>en-US</dc:language>
    <meta:editing-cycles>1</meta:editing-cycles>
    <meta:editing-duration>PT0S</meta:editing-duration>
    <dc:title>i2doku-cz:030-kmenove-udaje:040-rychla-udrzba:020-davkova-zmena:010-sxmbatcm10w:start</dc:title>
  </office:meta>
</office:document-meta>
</file>