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40-rychla-udrzba:020-davkova-zmena:040-sxmbatcm03p:start"/><text:bookmark-start text:name="__RefHeading___zmeny_ciselniku_zbozi_1"/><text:bookmark-start text:name="zmeny_ciselniku_zbozi"/>Změny číselníku zboží<text:bookmark-end text:name="__RefHeading___zmeny_ciselniku_zbozi_1"/><text:bookmark-end text:name="zmeny_ciselniku_zbozi"/></text:h>
      <text:p text:style-name="Text_20_body">// Strana: /basstamm/sxmbatcm03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5:10</meta:creation-date>
    <dc:creator>Generated</dc:creator>
    <dc:date>2026-08-17T08::55:10</dc:date>
    <dc:language>en-US</dc:language>
    <meta:editing-cycles>1</meta:editing-cycles>
    <meta:editing-duration>PT0S</meta:editing-duration>
    <dc:title>i2doku-cz:030-kmenove-udaje:040-rychla-udrzba:020-davkova-zmena:040-sxmbatcm03p:start</dc:title>
  </office:meta>
</office:document-meta>
</file>