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40-rychla-udrzba:020-davkova-zmena:start"/><text:bookmark-start text:name="__RefHeading___davkova_zmena_1"/><text:bookmark-start text:name="davkova_zmena"/>Dávková změna<text:bookmark-end text:name="__RefHeading___davkova_zmena_1"/><text:bookmark-end text:name="davkova_zmena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40-rychla-udrzba:020-davkova-zmena:010-sxmbatcm10w:start" text:style-name="Internet_20_link" text:visited-style-name="Visited_20_Internet_20_Link">Dávková změna polí kmenových údajů</text:a></text:p>
        </text:list-item>
        <text:list-item>
          <text:p text:style-name="List_20_1_Content"><text:a xlink:type="simple" xlink:href="https://wiki.data-norms.cz/doku.php?id=i2doku-cz:030-kmenove-udaje:040-rychla-udrzba:020-davkova-zmena:020-sxmbatcm01p:start" text:style-name="Internet_20_link" text:visited-style-name="Visited_20_Internet_20_Link">Změny číselníku zákazníků</text:a></text:p>
        </text:list-item>
        <text:list-item>
          <text:p text:style-name="List_20_1_Content"><text:a xlink:type="simple" xlink:href="https://wiki.data-norms.cz/doku.php?id=i2doku-cz:030-kmenove-udaje:040-rychla-udrzba:020-davkova-zmena:030-sxmbatcm02p:start" text:style-name="Internet_20_link" text:visited-style-name="Visited_20_Internet_20_Link">Změny číselníku dodavatelů</text:a></text:p>
        </text:list-item>
        <text:list-item>
          <text:p text:style-name="List_20_1_Content_Last"><text:a xlink:type="simple" xlink:href="https://wiki.data-norms.cz/doku.php?id=i2doku-cz:030-kmenove-udaje:040-rychla-udrzba:020-davkova-zmena:040-sxmbatcm03p:start" text:style-name="Internet_20_link" text:visited-style-name="Visited_20_Internet_20_Link">Změny číselníku zboží</text:a></text:p>
        </text:list-item>
      </text:list>
      <text:line-break/>
      <text:p text:style-name="Text_20_body">// Strana: /_menu/xpstam60/xpstam601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43</meta:creation-date>
    <dc:creator>Generated</dc:creator>
    <dc:date>2026-08-15T09::33:43</dc:date>
    <dc:language>en-US</dc:language>
    <meta:editing-cycles>1</meta:editing-cycles>
    <meta:editing-duration>PT0S</meta:editing-duration>
    <dc:title>i2doku-cz:030-kmenove-udaje:040-rychla-udrzba:020-davkova-zmena:start</dc:title>
  </office:meta>
</office:document-meta>
</file>