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827310f42afdac72be65198a88c21b2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10-fxhbuch00w:030-_set_2:start"/><text:bookmark-start text:name="__RefHeading___uctovani_1"/><text:bookmark-start text:name="uctovani"/>Účtování<text:bookmark-end text:name="__RefHeading___uctovani_1"/><text:bookmark-end text:name="uctovani"/></text:h>
      <text:p text:style-name="Text_20_body">Všechna účtování budou prováděna v denících, kterým systém při jejich založení přiřadí pořadová čísla v rámci účetního roku. </text:p>
      <text:p text:style-name="Text_20_body">Před zahájením účtování si vybereme libovolný již založený deník nebo přes ikonu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založíme nový.</text:p>
      <text:p text:style-name="Text_20_body"><draw:frame draw:style-name="media" draw:name="1" text:anchor-type="as-char" draw:z-index="1" svg:width="21.986875cm" style:rel-width="100%" svg:height="17.383125cm" style:rel-height="scale"><draw:image xlink:href="Pictures/827310f42afdac72be65198a88c21b25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10-xpfibufb10:010-fxhbuch00w:030-_set_2:010-fxhbuch301f:start" text:style-name="Internet_20_link" text:visited-style-name="Visited_20_Internet_20_Link">Doklad/Rychlé účtování</text:a></text:p>
        </text:list-item>
        <text:list-item>
          <text:p text:style-name="List_20_1_Content"><text:a xlink:type="simple" xlink:href="https://wiki.data-norms.cz/doku.php?id=i2doku-cz:040-ucetnictvi:10-financni:010-xpfibufb10:010-fxhbuch00w:030-_set_2:020-fxhbuch303f:start" text:style-name="Internet_20_link" text:visited-style-name="Visited_20_Internet_20_Link">Vnitropodnikové účetnictví HK</text:a></text:p>
        </text:list-item>
        <text:list-item>
          <text:p text:style-name="List_20_1_Content"><text:a xlink:type="simple" xlink:href="https://wiki.data-norms.cz/doku.php?id=i2doku-cz:040-ucetnictvi:10-financni:010-xpfibufb10:010-fxhbuch00w:030-_set_2:030-fxhbuch304f:start" text:style-name="Internet_20_link" text:visited-style-name="Visited_20_Internet_20_Link">Projekt HK</text:a></text:p>
        </text:list-item>
        <text:list-item>
          <text:p text:style-name="List_20_1_Content"><text:a xlink:type="simple" xlink:href="https://wiki.data-norms.cz/doku.php?id=i2doku-cz:040-ucetnictvi:10-financni:010-xpfibufb10:010-fxhbuch00w:030-_set_2:040-fxhbuch310f:start" text:style-name="Internet_20_link" text:visited-style-name="Visited_20_Internet_20_Link">Majetek HK</text:a></text:p>
        </text:list-item>
        <text:list-item>
          <text:p text:style-name="List_20_1_Content"><text:a xlink:type="simple" xlink:href="https://wiki.data-norms.cz/doku.php?id=i2doku-cz:040-ucetnictvi:10-financni:010-xpfibufb10:010-fxhbuch00w:030-_set_2:050-fxhbuch305f:start" text:style-name="Internet_20_link" text:visited-style-name="Visited_20_Internet_20_Link">Vnitropodnikové účetnictví</text:a></text:p>
        </text:list-item>
        <text:list-item>
          <text:p text:style-name="List_20_1_Content"><text:a xlink:type="simple" xlink:href="https://wiki.data-norms.cz/doku.php?id=i2doku-cz:040-ucetnictvi:10-financni:010-xpfibufb10:010-fxhbuch00w:030-_set_2:060-fxhbuch306f:start" text:style-name="Internet_20_link" text:visited-style-name="Visited_20_Internet_20_Link">060-fxhbuch306f</text:a></text:p>
        </text:list-item>
        <text:list-item>
          <text:p text:style-name="List_20_1_Content"><text:a xlink:type="simple" xlink:href="https://wiki.data-norms.cz/doku.php?id=i2doku-cz:040-ucetnictvi:10-financni:010-xpfibufb10:010-fxhbuch00w:030-_set_2:070-fxhbuch307f:start" text:style-name="Internet_20_link" text:visited-style-name="Visited_20_Internet_20_Link">070-fxhbuch307f</text:a></text:p>
        </text:list-item>
        <text:list-item>
          <text:p text:style-name="List_20_1_Content"><text:a xlink:type="simple" xlink:href="https://wiki.data-norms.cz/doku.php?id=i2doku-cz:040-ucetnictvi:10-financni:010-xpfibufb10:010-fxhbuch00w:030-_set_2:080-fxhbuch308f:start" text:style-name="Internet_20_link" text:visited-style-name="Visited_20_Internet_20_Link">Vyrovnání/Účtování OP odběratelů</text:a></text:p>
        </text:list-item>
        <text:list-item>
          <text:p text:style-name="List_20_1_Content"><text:a xlink:type="simple" xlink:href="https://wiki.data-norms.cz/doku.php?id=i2doku-cz:040-ucetnictvi:10-financni:010-xpfibufb10:010-fxhbuch00w:030-_set_2:090-fxhbuch309f:start" text:style-name="Internet_20_link" text:visited-style-name="Visited_20_Internet_20_Link">Vyrovnání/Účtování OP dodavatelů</text:a></text:p>
        </text:list-item>
        <text:list-item>
          <text:p text:style-name="List_20_1_Content"><text:a xlink:type="simple" xlink:href="https://wiki.data-norms.cz/doku.php?id=i2doku-cz:040-ucetnictvi:10-financni:010-xpfibufb10:010-fxhbuch00w:030-_set_2:100-fxhbuch302f:start" text:style-name="Internet_20_link" text:visited-style-name="Visited_20_Internet_20_Link">100-fxhbuch302f</text:a></text:p>
        </text:list-item>
        <text:list-item>
          <text:p text:style-name="List_20_1_Content"><text:a xlink:type="simple" xlink:href="https://wiki.data-norms.cz/doku.php?id=i2doku-cz:040-ucetnictvi:10-financni:010-xpfibufb10:010-fxhbuch00w:030-_set_2:110-fxhbuch3021f:start" text:style-name="Internet_20_link" text:visited-style-name="Visited_20_Internet_20_Link">110-fxhbuch3021f</text:a></text:p>
        </text:list-item>
        <text:list-item>
          <text:p text:style-name="List_20_1_Content"><text:a xlink:type="simple" xlink:href="https://wiki.data-norms.cz/doku.php?id=i2doku-cz:040-ucetnictvi:10-financni:010-xpfibufb10:010-fxhbuch00w:030-_set_2:120-fxhbuch3022f:start" text:style-name="Internet_20_link" text:visited-style-name="Visited_20_Internet_20_Link">120-fxhbuch3022f</text:a></text:p>
        </text:list-item>
        <text:list-item>
          <text:p text:style-name="List_20_1_Content"><text:a xlink:type="simple" xlink:href="https://wiki.data-norms.cz/doku.php?id=i2doku-cz:040-ucetnictvi:10-financni:010-xpfibufb10:010-fxhbuch00w:030-_set_2:130-fxhbuch3024f:start" text:style-name="Internet_20_link" text:visited-style-name="Visited_20_Internet_20_Link">130-fxhbuch3024f</text:a></text:p>
        </text:list-item>
        <text:list-item>
          <text:p text:style-name="List_20_1_Content"><text:a xlink:type="simple" xlink:href="https://wiki.data-norms.cz/doku.php?id=i2doku-cz:040-ucetnictvi:10-financni:010-xpfibufb10:010-fxhbuch00w:030-_set_2:140-fxhbuch3025f:start" text:style-name="Internet_20_link" text:visited-style-name="Visited_20_Internet_20_Link">140-fxhbuch3025f</text:a></text:p>
        </text:list-item>
        <text:list-item>
          <text:p text:style-name="List_20_1_Content_Last"><text:a xlink:type="simple" xlink:href="https://wiki.data-norms.cz/doku.php?id=i2doku-cz:040-ucetnictvi:10-financni:010-xpfibufb10:010-fxhbuch00w:030-_set_2:150-fxhbuch299f:start" text:style-name="Internet_20_link" text:visited-style-name="Visited_20_Internet_20_Link">150-fxhbuch299f</text:a></text:p>
        </text:list-item>
      </text:list>
      <text:line-break/>
      <text:p text:style-name="Text_20_body">// Strana: /i2fibu/fxhbuch00w/_set_2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12:15</meta:creation-date>
    <dc:creator>Generated</dc:creator>
    <dc:date>2026-08-17T07::12:15</dc:date>
    <dc:language>en-US</dc:language>
    <meta:editing-cycles>1</meta:editing-cycles>
    <meta:editing-duration>PT0S</meta:editing-duration>
    <dc:title>i2doku-cz:040-ucetnictvi:10-financni:010-xpfibufb10:010-fxhbuch00w:030-_set_2:start</dc:title>
  </office:meta>
</office:document-meta>
</file>