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10-xpfibufb10:010-fxhbuch00w:040-_set_3:start"/><text:bookmark-start text:name="__RefHeading___dodatek_1"/><text:bookmark-start text:name="dodatek"/>Dodatek<text:bookmark-end text:name="__RefHeading___dodatek_1"/><text:bookmark-end text:name="dodatek"/></text:h>
      <text:h text:style-name="Heading_20_2" text:outline-level="2"><text:bookmark-start text:name="__RefHeading___rozdeleni_bankovniho_dokladu_2"/><text:bookmark-start text:name="rozdeleni_bankovniho_dokladu"/>Rozdělení bankovního dokladu<text:bookmark-end text:name="__RefHeading___rozdeleni_bankovniho_dokladu_2"/><text:bookmark-end text:name="rozdeleni_bankovniho_dokladu"/></text:h>
      <text:p text:style-name="Text_20_body">Tato strana je aktivní pro účtování druhu dokladu HZ Hlavní kniha bankovní doklad. V České republice se nepoužívá.</text:p>
      <text:p text:style-name="Text_20_body">// Strana: /i2fibu/fxhbuch00w/fxhbuch401f // <text:line-break/>
// Strana: /i2fibu/fxhbuch00w/_set_3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9::30:11</meta:creation-date>
    <dc:creator>Generated</dc:creator>
    <dc:date>2026-08-17T09::30:11</dc:date>
    <dc:language>en-US</dc:language>
    <meta:editing-cycles>1</meta:editing-cycles>
    <meta:editing-duration>PT0S</meta:editing-duration>
    <dc:title>i2doku-cz:040-ucetnictvi:10-financni:010-xpfibufb10:010-fxhbuch00w:040-_set_3:start</dc:title>
  </office:meta>
</office:document-meta>
</file>