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b4503c460599e7d62f0c7d61bd3027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10-fxhbuch00w:start"/><text:bookmark-start text:name="__RefHeading___modul_ucetnictvi_1"/><text:bookmark-start text:name="modul_ucetnictvi"/>Modul účetnictví<text:bookmark-end text:name="__RefHeading___modul_ucetnictvi_1"/><text:bookmark-end text:name="modul_ucetnictvi"/></text:h>
      <text:p text:style-name="Text_20_body">Vlastní účtování jednotlivých dokladů do hlavní knihy probíhá v rámci deníku (tzv. sezení) v modulu účetnictví. (Deník /sezení/ = logický soubor jednotlivých dokladů, například pokladní doklady, faktury přijaté, interní doklady za určité časové období, obvykle den až měsíc).</text:p>
      <text:p text:style-name="Text_20_body">Přímé (ruční) účtování přes modul finančního účetnictví je v i/2 využíváno především pro interní doklady, závěrkové účetní operace apod., převážná většina běžných účetních případů se do modulu finančního účetnictví dostává přenosem dokladů z rozhraní (z jiných modulů i/2).</text:p>
      <text:p text:style-name="Text_20_body">Před zahájením účtování si vybereme libovolný již založený deník (sezení) nebo přes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založíme nový.</text:p>
      <text:p text:style-name="Text_20_body"><draw:frame draw:style-name="media" draw:name="1" text:anchor-type="as-char" draw:z-index="1" svg:width="21.986875cm" style:rel-width="100%" svg:height="17.330208333333cm" style:rel-height="scale"><draw:image xlink:href="Pictures/b4503c460599e7d62f0c7d61bd302755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10-fxhbuch00w:020-_set_1:start" text:style-name="Internet_20_link" text:visited-style-name="Visited_20_Internet_20_Link">020-_set_1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start" text:style-name="Internet_20_link" text:visited-style-name="Visited_20_Internet_20_Link">Účtování</text:a></text:p>
        </text:list-item>
        <text:list-item>
          <text:p text:style-name="List_20_1_Content_Last"><text:a xlink:type="simple" xlink:href="https://wiki.data-norms.cz/doku.php?id=i2doku-cz:040-ucetnictvi:10-financni:010-xpfibufb10:010-fxhbuch00w:040-_set_3:start" text:style-name="Internet_20_link" text:visited-style-name="Visited_20_Internet_20_Link">Dodatek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fibu/fxhbuch00w // <text:line-break/>
// Strana: /i2fibu/fxhbuch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14:11</meta:creation-date>
    <dc:creator>Generated</dc:creator>
    <dc:date>2026-08-18T02::14:11</dc:date>
    <dc:language>en-US</dc:language>
    <meta:editing-cycles>1</meta:editing-cycles>
    <meta:editing-duration>PT0S</meta:editing-duration>
    <dc:title>i2doku-cz:040-ucetnictvi:10-financni:010-xpfibufb10:010-fxhbuch00w:start</dc:title>
  </office:meta>
</office:document-meta>
</file>