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6d562500762af6b57b51d2247162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10-xpfibufb10:020-fbwints00w:010-fbwints101f:start"/><text:bookmark-start text:name="__RefHeading___prehled_1"/><text:bookmark-start text:name="prehled"/>Přehled<text:bookmark-end text:name="__RefHeading___prehled_1"/><text:bookmark-end text:name="prehled"/></text:h>
      <text:p text:style-name="Text_20_body">Veškeré doklady přenesené z ostatních modulů i/2 nebo načtené z jiných programů jsou zobrazeny na této straně. V případě, že se ve sloupci Chyba objeví chybové hlášení, je nutné provést opravy účtování a doplnění účetních předpisů, postupuje se po jednotlivých stranách Záhlaví, případně Záhlaví2, Položka atd. Doklady bez chyb jsou podmínkou úspěšného přenosu do modulu účetnictví.</text:p>
      <text:p text:style-name="Text_20_body"><draw:frame draw:style-name="media" draw:name="0" text:anchor-type="as-char" draw:z-index="0" svg:width="21.087291666667cm" style:rel-width="100%" svg:height="16.03375cm" style:rel-height="scale"><draw:image xlink:href="Pictures/986d562500762af6b57b51d22471622a.jpg" xlink:type="simple" xlink:show="embed" xlink:actuate="onLoad"/></draw:frame></text:p>
      <text:p text:style-name="Text_20_body">// Strana: /i2fibu/fbwints00w/fbwints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1:30</meta:creation-date>
    <dc:creator>Generated</dc:creator>
    <dc:date>2026-08-17T10::11:30</dc:date>
    <dc:language>en-US</dc:language>
    <meta:editing-cycles>1</meta:editing-cycles>
    <meta:editing-duration>PT0S</meta:editing-duration>
    <dc:title>i2doku-cz:040-ucetnictvi:10-financni:010-xpfibufb10:020-fbwints00w:010-fbwints101f:start</dc:title>
  </office:meta>
</office:document-meta>
</file>