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3f767a9147ded893ce09df732c3466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10-xpfibufb10:020-fbwints00w:020-fbwints102f:start"/><text:bookmark-start text:name="__RefHeading___zahlavi_1"/><text:bookmark-start text:name="zahlavi"/>Záhlaví<text:bookmark-end text:name="__RefHeading___zahlavi_1"/><text:bookmark-end text:name="zahlavi"/></text:h>
      <text:p text:style-name="Text_20_body">Zde je možné změnit nebo doplnit údaje ze záhlaví dokladu.</text:p>
      <text:p text:style-name="Text_20_body"><draw:frame draw:style-name="media" draw:name="0" text:anchor-type="as-char" draw:z-index="0" svg:width="21.087291666667cm" style:rel-width="100%" svg:height="16.03375cm" style:rel-height="scale"><draw:image xlink:href="Pictures/03f767a9147ded893ce09df732c34663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Druh dokladu </text:p>
          </table:table-cell>
          <table:table-cell office:value-type="string" table:style-name="tablecell">
            <text:p text:style-name="tablealignleft"> Zde je možné změnit druh dokladu - výběr z číselníku druhů dokladů. </text:p>
          </table:table-cell>
        </table:table-row>
        <table:table-row>
          <table:table-cell office:value-type="string" table:style-name="tablecell">
            <text:p text:style-name="tablealignleft"> Původ </text:p>
          </table:table-cell>
          <table:table-cell office:value-type="string" table:style-name="tablecell">
            <text:p text:style-name="tablealignleft"> Zde je možné změnit původ dat, tzn. odkud byla data přenesena - výběr z přednastavených možností. </text:p>
          </table:table-cell>
        </table:table-row>
        <table:table-row>
          <table:table-cell office:value-type="string" table:style-name="tablecell">
            <text:p text:style-name="tablealignleft"> Rok/Období </text:p>
          </table:table-cell>
          <table:table-cell office:value-type="string" table:style-name="tablecell">
            <text:p text:style-name="tablealignleft"> Zde je možné změnit rok a účetní měsíc. </text:p>
          </table:table-cell>
        </table:table-row>
        <table:table-row>
          <table:table-cell office:value-type="string" table:style-name="tablecell">
            <text:p text:style-name="tablealignleft"> Číslo účtu, Odběratel, Dodavatel </text:p>
          </table:table-cell>
          <table:table-cell office:value-type="string" table:style-name="tablecell">
            <text:p text:style-name="tablealignleft"> Zde je možné změnit číslo účtu, číslo odběratele nebo číslo dodavatele. Tyto možnosti se nám nabízí dle opravovaného druhu dokladu. </text:p>
          </table:table-cell>
        </table:table-row>
        <table:table-row>
          <table:table-cell office:value-type="string" table:style-name="tablecell">
            <text:p text:style-name="tablealignleft"> Hledaný výraz </text:p>
          </table:table-cell>
          <table:table-cell office:value-type="string" table:style-name="tablecell">
            <text:p text:style-name="tablealignleft"> Zde je možné vyhledávat číslo účtu, odběratele nebo dodavatele. </text:p>
          </table:table-cell>
        </table:table-row>
        <table:table-row>
          <table:table-cell office:value-type="string" table:style-name="tablecell">
            <text:p text:style-name="tablealignleft"> Číslo dokladu </text:p>
          </table:table-cell>
          <table:table-cell office:value-type="string" table:style-name="tablecell">
            <text:p text:style-name="tablealignleft"> Zde je možné vepsat nebo změnit číslo dokladu. (Pokud bude číslo změněno uživatelem, nezaručuje systém nadále neporušenou číselnou řadu.) </text:p>
          </table:table-cell>
        </table:table-row>
        <table:table-row>
          <table:table-cell office:value-type="string" table:style-name="tablecell">
            <text:p text:style-name="tablealignleft"> Datum dokladu </text:p>
          </table:table-cell>
          <table:table-cell office:value-type="string" table:style-name="tablecell">
            <text:p text:style-name="tablealignleft"> Zde je možné změnit datum dokladu. </text:p>
          </table:table-cell>
        </table:table-row>
        <table:table-row>
          <table:table-cell office:value-type="string" table:style-name="tablecell">
            <text:p text:style-name="tablealignleft"> Datum zdanitelného plnění </text:p>
          </table:table-cell>
          <table:table-cell office:value-type="string" table:style-name="tablecell">
            <text:p text:style-name="tablealignleft"> Zde je možné změnit DUZP. </text:p>
          </table:table-cell>
        </table:table-row>
        <table:table-row>
          <table:table-cell office:value-type="string" table:style-name="tablecell">
            <text:p text:style-name="tablealignleft"> Doklad CZK </text:p>
          </table:table-cell>
          <table:table-cell office:value-type="string" table:style-name="tablecell">
            <text:p text:style-name="tablealignleft"> Zde je možné změnit částku dokladu. Do následujícího pole uvedeme stranu MD nebo Dal. </text:p>
          </table:table-cell>
        </table:table-row>
      </table:table>
      <text:p text:style-name="Text_20_body">Další údaje se zobrazují dle druhu dokladu a byly již popsány v modulu účetnictví.</text:p>
      <text:p text:style-name="Text_20_body">// Strana: /i2fibu/fbwints00w/fbwints1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6::40:15</meta:creation-date>
    <dc:creator>Generated</dc:creator>
    <dc:date>2026-08-17T06::40:15</dc:date>
    <dc:language>en-US</dc:language>
    <meta:editing-cycles>1</meta:editing-cycles>
    <meta:editing-duration>PT0S</meta:editing-duration>
    <dc:title>i2doku-cz:040-ucetnictvi:10-financni:010-xpfibufb10:020-fbwints00w:020-fbwints102f:start</dc:title>
  </office:meta>
</office:document-meta>
</file>