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e7f9946c00e926466f3e1f9822e70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20-fbwints00w:030-fbwints103f:start"/><text:bookmark-start text:name="__RefHeading___zahlavi_2_1"/><text:bookmark-start text:name="zahlavi_2"/>Záhlaví 2<text:bookmark-end text:name="__RefHeading___zahlavi_2_1"/><text:bookmark-end text:name="zahlavi_2"/></text:h>
      <text:p text:style-name="Text_20_body">Pokud je aktivní tato strana je možné zde změnit nebo doplnit dodatečné údaje k dokladu. Tyto údaje se týkají dodavatelských a odběratelských dokladů.</text:p>
      <text:p text:style-name="Text_20_body"><draw:frame draw:style-name="media" draw:name="0" text:anchor-type="as-char" draw:z-index="0" svg:width="21.087291666667cm" style:rel-width="100%" svg:height="16.03375cm" style:rel-height="scale"><draw:image xlink:href="Pictures/7e7f9946c00e926466f3e1f9822e703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Uživatel </text:p>
          </table:table-cell>
          <table:table-cell office:value-type="string" table:style-name="tablecell">
            <text:p text:style-name="tablealignleft"> Zde je možné změnit uživatele. </text:p>
          </table:table-cell>
        </table:table-row>
        <table:table-row>
          <table:table-cell office:value-type="string" table:style-name="tablecell">
            <text:p text:style-name="tablealignleft"> Projekt </text:p>
          </table:table-cell>
          <table:table-cell office:value-type="string" table:style-name="tablecell">
            <text:p text:style-name="tablealignleft"> Zde je možné změnit nebo doplnit projekt - výběr projektu z číselníku projektů. </text:p>
          </table:table-cell>
        </table:table-row>
        <table:table-row>
          <table:table-cell office:value-type="string" table:style-name="tablecell">
            <text:p text:style-name="tablealignleft"> Dílčí projekt </text:p>
          </table:table-cell>
          <table:table-cell office:value-type="string" table:style-name="tablecell">
            <text:p text:style-name="tablealignleft"> Zde je možné změnit nebo doplnit dílčí projekt - přiřazení dílčího projektu z číselníku dílčích projektů. </text:p>
          </table:table-cell>
        </table:table-row>
        <table:table-row>
          <table:table-cell office:value-type="string" table:style-name="tablecell">
            <text:p text:style-name="tablealignleft"> Variabilní symbol </text:p>
          </table:table-cell>
          <table:table-cell office:value-type="string" table:style-name="tablecell">
            <text:p text:style-name="tablealignleft"> Zde je možné změnit nebo vepsat variabilní symbol. </text:p>
          </table:table-cell>
        </table:table-row>
        <table:table-row>
          <table:table-cell office:value-type="string" table:style-name="tablecell">
            <text:p text:style-name="tablealignleft"> Zakázka číslo </text:p>
          </table:table-cell>
          <table:table-cell office:value-type="string" table:style-name="tablecell">
            <text:p text:style-name="tablealignleft"> Zde je možné změnit nebo vepsat číslo zakázky. </text:p>
          </table:table-cell>
        </table:table-row>
      </table:table>
      <text:p text:style-name="Text_20_body">Další údaje se zobrazují dle opravovaného druhu dokladu a byly již popsány v modulu účetnictví.</text:p>
      <text:p text:style-name="Text_20_body">(Pokud se jedná o platbu - doklad DZ nebo KZ je možné doplnit nebo změnit pro správné přiřazení platby k příslušné faktuře pole Kategorie zúčt. dokladu - výběr z číselníku dokladů a do dalšího pole Číslo zúčt. dokladu vepsat číslo dokladu, které chceme k této platbě přiřadit.)</text:p>
      <text:p text:style-name="Text_20_body">// Strana: /i2fibu/fbwints00w/fbwints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22:54</meta:creation-date>
    <dc:creator>Generated</dc:creator>
    <dc:date>2026-08-17T16::22:54</dc:date>
    <dc:language>en-US</dc:language>
    <meta:editing-cycles>1</meta:editing-cycles>
    <meta:editing-duration>PT0S</meta:editing-duration>
    <dc:title>i2doku-cz:040-ucetnictvi:10-financni:010-xpfibufb10:020-fbwints00w:030-fbwints103f:start</dc:title>
  </office:meta>
</office:document-meta>
</file>