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20-fbwints00w:040-fbwints105f:start"/><text:bookmark-start text:name="__RefHeading___rozdeleni_1"/><text:bookmark-start text:name="rozdeleni"/>Rozdělení<text:bookmark-end text:name="__RefHeading___rozdeleni_1"/><text:bookmark-end text:name="rozdeleni"/></text:h>
      <text:p text:style-name="Text_20_body">Pokud je aktivní tato strana, obsahuje záhlaví dokladu účet označený v číselníku účtů pro účtování nákladů, projektů nebo majetku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20-fbwints00w:040-fbwints105f:fbwints10402f_anl:start" text:style-name="Internet_20_link" text:visited-style-name="Visited_20_Internet_20_Link">fbwints10402f_anl</text:a></text:p>
        </text:list-item>
        <text:list-item>
          <text:p text:style-name="List_20_1_Content"><text:a xlink:type="simple" xlink:href="https://wiki.data-norms.cz/doku.php?id=i2doku-cz:040-ucetnictvi:10-financni:010-xpfibufb10:020-fbwints00w:040-fbwints105f:fbwints10403f_anl:start" text:style-name="Internet_20_link" text:visited-style-name="Visited_20_Internet_20_Link">fbwints10403f_anl</text:a></text:p>
        </text:list-item>
        <text:list-item>
          <text:p text:style-name="List_20_1_Content_Last"><text:a xlink:type="simple" xlink:href="https://wiki.data-norms.cz/doku.php?id=i2doku-cz:040-ucetnictvi:10-financni:010-xpfibufb10:020-fbwints00w:040-fbwints105f:fbwints10404f_anl:start" text:style-name="Internet_20_link" text:visited-style-name="Visited_20_Internet_20_Link">fbwints10404f_anl</text:a></text:p>
        </text:list-item>
      </text:list>
      <text:line-break/>
      <text:p text:style-name="Text_20_body">// Strana: /i2fibu/fbwints00w/fbwints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45:32</meta:creation-date>
    <dc:creator>Generated</dc:creator>
    <dc:date>2026-08-17T18::45:32</dc:date>
    <dc:language>en-US</dc:language>
    <meta:editing-cycles>1</meta:editing-cycles>
    <meta:editing-duration>PT0S</meta:editing-duration>
    <dc:title>i2doku-cz:040-ucetnictvi:10-financni:010-xpfibufb10:020-fbwints00w:040-fbwints105f:start</dc:title>
  </office:meta>
</office:document-meta>
</file>