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20-fbwints00w:start"/><text:bookmark-start text:name="__RefHeading___rozhrani_1"/><text:bookmark-start text:name="rozhrani"/>Rozhraní<text:bookmark-end text:name="__RefHeading___rozhrani_1"/><text:bookmark-end text:name="rozhrani"/></text:h>
      <text:p text:style-name="Text_20_body">Rozhraní slouží k přenosu dat z ostatních modulů i/2 (např. z modulu zakázky, skladu, majetku) a pro načtení dat z jiných programů (např. načtení bankovních výpisů z bankovního software, integraci mezd z externího mzdového programu) do modulu finančního účetnictví.</text:p>
      <text:p text:style-name="Text_20_body">V případě, že se ve sloupci Chyba objeví chybové hlášení, je nutné provést opravy účtování a doplnění účetních předpisů. Doklady bez chyb jsou podmínkou úspěšného přenosu do modulu účetnictv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20-fbwints00w:010-fbwints101f:start" text:style-name="Internet_20_link" text:visited-style-name="Visited_20_Internet_20_Link">Přehled</text:a></text:p>
        </text:list-item>
        <text:list-item>
          <text:p text:style-name="List_20_1_Content"><text:a xlink:type="simple" xlink:href="https://wiki.data-norms.cz/doku.php?id=i2doku-cz:040-ucetnictvi:10-financni:010-xpfibufb10:020-fbwints00w:020-fbwints102f:start" text:style-name="Internet_20_link" text:visited-style-name="Visited_20_Internet_20_Link">Záhlaví</text:a></text:p>
        </text:list-item>
        <text:list-item>
          <text:p text:style-name="List_20_1_Content"><text:a xlink:type="simple" xlink:href="https://wiki.data-norms.cz/doku.php?id=i2doku-cz:040-ucetnictvi:10-financni:010-xpfibufb10:020-fbwints00w:030-fbwints103f:start" text:style-name="Internet_20_link" text:visited-style-name="Visited_20_Internet_20_Link">030-fbwints103f</text:a></text:p>
        </text:list-item>
        <text:list-item>
          <text:p text:style-name="List_20_1_Content"><text:a xlink:type="simple" xlink:href="https://wiki.data-norms.cz/doku.php?id=i2doku-cz:040-ucetnictvi:10-financni:010-xpfibufb10:020-fbwints00w:040-fbwints105f:start" text:style-name="Internet_20_link" text:visited-style-name="Visited_20_Internet_20_Link">040-fbwints105f</text:a></text:p>
        </text:list-item>
        <text:list-item>
          <text:p text:style-name="List_20_1_Content"><text:a xlink:type="simple" xlink:href="https://wiki.data-norms.cz/doku.php?id=i2doku-cz:040-ucetnictvi:10-financni:010-xpfibufb10:020-fbwints00w:050-fbwints104f:start" text:style-name="Internet_20_link" text:visited-style-name="Visited_20_Internet_20_Link">050-fbwints104f</text:a></text:p>
        </text:list-item>
        <text:list-item>
          <text:p text:style-name="List_20_1_Content"><text:a xlink:type="simple" xlink:href="https://wiki.data-norms.cz/doku.php?id=i2doku-cz:040-ucetnictvi:10-financni:010-xpfibufb10:020-fbwints00w:060-fbwints106f:start" text:style-name="Internet_20_link" text:visited-style-name="Visited_20_Internet_20_Link">060-fbwints106f</text:a></text:p>
        </text:list-item>
        <text:list-item>
          <text:p text:style-name="List_20_1_Content"><text:a xlink:type="simple" xlink:href="https://wiki.data-norms.cz/doku.php?id=i2doku-cz:040-ucetnictvi:10-financni:010-xpfibufb10:020-fbwints00w:070-fbwints107f:start" text:style-name="Internet_20_link" text:visited-style-name="Visited_20_Internet_20_Link">070-fbwints107f</text:a></text:p>
        </text:list-item>
        <text:list-item>
          <text:p text:style-name="List_20_1_Content_Last"><text:a xlink:type="simple" xlink:href="https://wiki.data-norms.cz/doku.php?id=i2doku-cz:040-ucetnictvi:10-financni:010-xpfibufb10:020-fbwints00w:080-fbwints108f:start" text:style-name="Internet_20_link" text:visited-style-name="Visited_20_Internet_20_Link">080-fbwints108f</text:a></text:p>
        </text:list-item>
      </text:list>
      <text:line-break/>
      <text:p text:style-name="Text_20_body">// Strana: /i2fibu/fbwints00w // <text:line-break/>
// Strana: /i2fibu/fbwints00w/_set_0 // <text:line-break/>
// Strana: /i2fibu/fbwints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5:09</meta:creation-date>
    <dc:creator>Generated</dc:creator>
    <dc:date>2026-08-17T07::45:09</dc:date>
    <dc:language>en-US</dc:language>
    <meta:editing-cycles>1</meta:editing-cycles>
    <meta:editing-duration>PT0S</meta:editing-duration>
    <dc:title>i2doku-cz:040-ucetnictvi:10-financni:010-xpfibufb10:020-fbwints00w:start</dc:title>
  </office:meta>
</office:document-meta>
</file>