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b1fdb52f0c6c96dc127ccd191adc0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30-fxderpro01p:start"/><text:bookmark-start text:name="__RefHeading___tisk_deniku_1"/><text:bookmark-start text:name="tisk_deniku"/>Tisk deníku<text:bookmark-end text:name="__RefHeading___tisk_deniku_1"/><text:bookmark-end text:name="tisk_deniku"/></text:h>
      <text:p text:style-name="Text_20_body">Zde můžeme tisknou a prohlížet účetní deníky dle zvolených kritérií.</text:p>
      <text:p text:style-name="Text_20_body"><draw:frame draw:style-name="media" draw:name="0" text:anchor-type="as-char" draw:z-index="0" svg:width="13.49375cm" svg:height="9.286875cm"><draw:image xlink:href="Pictures/3fb1fdb52f0c6c96dc127ccd191adc0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deníku z přednastavených možností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d období/Do období </text:p>
          </table:table-cell>
          <table:table-cell office:value-type="string" table:style-name="tablecell">
            <text:p text:style-name="tablealignleft"> Zadání intervalu období pro tisk deníku. </text:p>
          </table:table-cell>
        </table:table-row>
        <table:table-row>
          <table:table-cell office:value-type="string" table:style-name="tablecell">
            <text:p text:style-name="tablealignleft"> Od deníku/Do deníku </text:p>
          </table:table-cell>
          <table:table-cell office:value-type="string" table:style-name="tablecell">
            <text:p text:style-name="tablealignleft"> Zadání intervalu čísla deníku pro tisk. </text:p>
          </table:table-cell>
        </table:table-row>
        <table:table-row>
          <table:table-cell office:value-type="string" table:style-name="tablecell">
            <text:p text:style-name="tablealignleft"> Jen uzavřené deníky </text:p>
          </table:table-cell>
          <table:table-cell office:value-type="string" table:style-name="tablecell">
            <text:p text:style-name="tablealignleft"> Pokud je zaškrtávací tlačítko aktivní, budou vytištěny jen uzavřené deníky. </text:p>
          </table:table-cell>
        </table:table-row>
        <table:table-row>
          <table:table-cell office:value-type="string" table:style-name="tablecell">
            <text:p text:style-name="tablealignleft"> Jen následující druhy dokladů </text:p>
          </table:table-cell>
          <table:table-cell office:value-type="string" table:style-name="tablecell">
            <text:p text:style-name="tablealignleft"> Možnost zadání výběru druhů dokladů pro tisk deníku. </text:p>
          </table:table-cell>
        </table:table-row>
      </table:table>
      <text:p text:style-name="Text_20_body">Klikem na pole OK bude deník dle zvolených kritérií vytištěn nebo zobrazen.</text:p>
      <text:p text:style-name="Text_20_body">// Strana: /i2fibu/fxderpro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44:33</meta:creation-date>
    <dc:creator>Generated</dc:creator>
    <dc:date>2026-08-18T00::44:33</dc:date>
    <dc:language>en-US</dc:language>
    <meta:editing-cycles>1</meta:editing-cycles>
    <meta:editing-duration>PT0S</meta:editing-duration>
    <dc:title>i2doku-cz:040-ucetnictvi:10-financni:010-xpfibufb10:030-fxderpro01p:start</dc:title>
  </office:meta>
</office:document-meta>
</file>